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ourier New" svg:font-family="'Courier New'"/>
    <style:font-face style:name="GHEA Grapalat1" svg:font-family="'GHEA Grapalat'"/>
    <style:font-face style:name="Noto Sans Symbols" svg:font-family="'Noto Sans Symbols'"/>
    <style:font-face style:name="Calibri" svg:font-family="Calibri" style:font-family-generic="roman" style:font-pitch="variable"/>
    <style:font-face style:name="Cambria Math" svg:font-family="'Cambria Math'" style:font-family-generic="roman" style:font-pitch="variable"/>
    <style:font-face style:name="GHEA Grapalat" svg:font-family="'GHEA Grapalat'" style:font-family-generic="roman" style:font-pitch="variable"/>
    <style:font-face style:name="Garamond" svg:font-family="Garamond" style:font-family-generic="roman" style:font-pitch="variable"/>
    <style:font-face style:name="Georgia" svg:font-family="Georgia"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F" svg:font-family="" style:font-family-generic="system" style:font-pitch="variable"/>
    <style:font-face style:name="Batang" svg:font-family="Batang" style:font-family-generic="system" style:font-pitch="variable"/>
    <style:font-face style:name="Calibri1" svg:font-family="Calibri" style:font-family-generic="system" style:font-pitch="variable"/>
    <style:font-face style:name="Cambria Math1" svg:font-family="'Cambria Math'" style:font-family-generic="system" style:font-pitch="variable"/>
    <style:font-face style:name="Courier New1" svg:font-family="'Courier New'" style:font-family-generic="system" style:font-pitch="variable"/>
    <style:font-face style:name="GHEA Grapalat2" svg:font-family="'GHEA Grapalat'"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Noto Sans Symbols1" svg:font-family="'Noto Sans Symbols'" style:font-family-generic="system" style:font-pitch="variable"/>
    <style:font-face style:name="Segoe UI1" svg:font-family="'Segoe UI'" style:font-family-generic="system" style:font-pitch="variable"/>
    <style:font-face style:name="Times New Roman1" svg:font-family="'Times New Roman'" style:font-family-generic="system" style:font-pitch="variable"/>
  </office:font-face-decls>
  <office:automatic-styles>
    <style:style style:name="Table1" style:family="table">
      <style:table-properties style:width="10.3326in" fo:margin-left="0in" fo:margin-top="0in" fo:margin-bottom="0in" table:align="left"/>
    </style:style>
    <style:style style:name="Table1.A" style:family="table-column">
      <style:table-column-properties style:column-width="0.3903in"/>
    </style:style>
    <style:style style:name="Table1.B" style:family="table-column">
      <style:table-column-properties style:column-width="1.8042in"/>
    </style:style>
    <style:style style:name="Table1.C" style:family="table-column">
      <style:table-column-properties style:column-width="1.7583in"/>
    </style:style>
    <style:style style:name="Table1.D" style:family="table-column">
      <style:table-column-properties style:column-width="3.7222in"/>
    </style:style>
    <style:style style:name="Table1.E" style:family="table-column">
      <style:table-column-properties style:column-width="2.0674in"/>
    </style:style>
    <style:style style:name="Table1.F" style:family="table-column">
      <style:table-column-properties style:column-width="0.5896in"/>
    </style:style>
    <style:style style:name="Table1.1" style:family="table-row">
      <style:table-row-properties style:min-row-height="0.5882in" fo:keep-together="auto"/>
    </style:style>
    <style:style style:name="Table1.A1" style:family="table-cell">
      <style:table-cell-properties style:vertical-align="middle" fo:padding-left="0.075in" fo:padding-right="0.075in" fo:padding-top="0in" fo:padding-bottom="0in" fo:border="0.5pt solid #000000"/>
    </style:style>
    <style:style style:name="Table1.2" style:family="table-row">
      <style:table-row-properties style:min-row-height="0.0139in" fo:keep-together="auto"/>
    </style:style>
    <style:style style:name="Table1.A2" style:family="table-cell">
      <style:table-cell-properties fo:padding-left="0.075in" fo:padding-right="0.075in" fo:padding-top="0in" fo:padding-bottom="0in" fo:border="0.5pt solid #000000"/>
    </style:style>
    <style:style style:name="Table1.B2" style:family="table-cell">
      <style:table-cell-properties fo:padding-left="0.075in" fo:padding-right="0.075in" fo:padding-top="0in" fo:padding-bottom="0in" fo:border="0.5pt solid #000000"/>
    </style:style>
    <style:style style:name="Table1.C2" style:family="table-cell">
      <style:table-cell-properties fo:padding-left="0.075in" fo:padding-right="0.075in" fo:padding-top="0in" fo:padding-bottom="0in" fo:border="0.5pt solid #000000"/>
    </style:style>
    <style:style style:name="Table1.D2" style:family="table-cell">
      <style:table-cell-properties fo:padding-left="0.075in" fo:padding-right="0.075in" fo:padding-top="0in" fo:padding-bottom="0in" fo:border="0.5pt solid #000000"/>
    </style:style>
    <style:style style:name="Table1.E2" style:family="table-cell">
      <style:table-cell-properties fo:padding-left="0.075in" fo:padding-right="0.075in" fo:padding-top="0in" fo:padding-bottom="0in" fo:border="0.5pt solid #000000"/>
    </style:style>
    <style:style style:name="Table1.F2" style:family="table-cell">
      <style:table-cell-properties fo:padding-left="0.075in" fo:padding-right="0.075in" fo:padding-top="0in" fo:padding-bottom="0in" fo:border="0.5pt solid #000000"/>
    </style:style>
    <style:style style:name="Table1.3" style:family="table-row">
      <style:table-row-properties style:min-row-height="0.7306in" fo:keep-together="auto"/>
    </style:style>
    <style:style style:name="Table1.A3" style:family="table-cell">
      <style:table-cell-properties fo:padding-left="0.075in" fo:padding-right="0.075in" fo:padding-top="0in" fo:padding-bottom="0in" fo:border="0.5pt solid #000000"/>
    </style:style>
    <style:style style:name="Table1.B3" style:family="table-cell">
      <style:table-cell-properties fo:padding-left="0.075in" fo:padding-right="0.075in" fo:padding-top="0in" fo:padding-bottom="0in" fo:border="0.5pt solid #000000"/>
    </style:style>
    <style:style style:name="Table1.C3" style:family="table-cell">
      <style:table-cell-properties fo:padding-left="0.075in" fo:padding-right="0.075in" fo:padding-top="0in" fo:padding-bottom="0in" fo:border="0.5pt solid #000000"/>
    </style:style>
    <style:style style:name="Table1.D3" style:family="table-cell">
      <style:table-cell-properties fo:padding-left="0.075in" fo:padding-right="0.075in" fo:padding-top="0in" fo:padding-bottom="0in" fo:border="0.5pt solid #000000"/>
    </style:style>
    <style:style style:name="Table1.E3" style:family="table-cell">
      <style:table-cell-properties fo:padding-left="0.075in" fo:padding-right="0.075in" fo:padding-top="0in" fo:padding-bottom="0in" fo:border="0.5pt solid #000000"/>
    </style:style>
    <style:style style:name="Table1.F3" style:family="table-cell">
      <style:table-cell-properties fo:padding-left="0.075in" fo:padding-right="0.075in" fo:padding-top="0in" fo:padding-bottom="0in" fo:border="0.5pt solid #000000"/>
    </style:style>
    <style:style style:name="Table1.A4" style:family="table-cell">
      <style:table-cell-properties fo:padding-left="0.075in" fo:padding-right="0.075in" fo:padding-top="0in" fo:padding-bottom="0in" fo:border="0.5pt solid #000000"/>
    </style:style>
    <style:style style:name="Table1.B4" style:family="table-cell">
      <style:table-cell-properties fo:padding-left="0.075in" fo:padding-right="0.075in" fo:padding-top="0in" fo:padding-bottom="0in" fo:border="0.5pt solid #000000"/>
    </style:style>
    <style:style style:name="Table1.C4" style:family="table-cell">
      <style:table-cell-properties fo:padding-left="0.075in" fo:padding-right="0.075in" fo:padding-top="0in" fo:padding-bottom="0in" fo:border="0.5pt solid #000000"/>
    </style:style>
    <style:style style:name="Table1.D4" style:family="table-cell">
      <style:table-cell-properties fo:padding-left="0.075in" fo:padding-right="0.075in" fo:padding-top="0in" fo:padding-bottom="0in" fo:border="0.5pt solid #000000"/>
    </style:style>
    <style:style style:name="Table1.E4" style:family="table-cell">
      <style:table-cell-properties fo:padding-left="0.075in" fo:padding-right="0.075in" fo:padding-top="0in" fo:padding-bottom="0in" fo:border="0.5pt solid #000000"/>
    </style:style>
    <style:style style:name="Table1.F4" style:family="table-cell">
      <style:table-cell-properties fo:padding-left="0.075in" fo:padding-right="0.075in" fo:padding-top="0in" fo:padding-bottom="0in" fo:border="0.5pt solid #000000"/>
    </style:style>
    <style:style style:name="Table1.5" style:family="table-row">
      <style:table-row-properties style:min-row-height="0.584in" fo:keep-together="auto"/>
    </style:style>
    <style:style style:name="Table1.A5" style:family="table-cell">
      <style:table-cell-properties fo:padding-left="0.075in" fo:padding-right="0.075in" fo:padding-top="0in" fo:padding-bottom="0in" fo:border="0.5pt solid #000000"/>
    </style:style>
    <style:style style:name="Table1.B5" style:family="table-cell">
      <style:table-cell-properties fo:padding-left="0.075in" fo:padding-right="0.075in" fo:padding-top="0in" fo:padding-bottom="0in" fo:border="0.5pt solid #000000"/>
    </style:style>
    <style:style style:name="Table1.C5" style:family="table-cell">
      <style:table-cell-properties fo:padding-left="0.075in" fo:padding-right="0.075in" fo:padding-top="0in" fo:padding-bottom="0in" fo:border="0.5pt solid #000000"/>
    </style:style>
    <style:style style:name="Table1.D5" style:family="table-cell">
      <style:table-cell-properties fo:padding-left="0.075in" fo:padding-right="0.075in" fo:padding-top="0in" fo:padding-bottom="0in" fo:border="0.5pt solid #000000"/>
    </style:style>
    <style:style style:name="Table1.E5" style:family="table-cell">
      <style:table-cell-properties fo:padding-left="0.075in" fo:padding-right="0.075in" fo:padding-top="0in" fo:padding-bottom="0in" fo:border="0.5pt solid #000000"/>
    </style:style>
    <style:style style:name="Table1.F5" style:family="table-cell">
      <style:table-cell-properties fo:padding-left="0.075in" fo:padding-right="0.075in" fo:padding-top="0in" fo:padding-bottom="0in" fo:border="0.5pt solid #000000"/>
    </style:style>
    <style:style style:name="Table1.A6" style:family="table-cell">
      <style:table-cell-properties fo:padding-left="0.075in" fo:padding-right="0.075in" fo:padding-top="0in" fo:padding-bottom="0in" fo:border="0.5pt solid #000000"/>
    </style:style>
    <style:style style:name="Table1.B6" style:family="table-cell">
      <style:table-cell-properties fo:padding-left="0.075in" fo:padding-right="0.075in" fo:padding-top="0in" fo:padding-bottom="0in" fo:border="0.5pt solid #000000"/>
    </style:style>
    <style:style style:name="Table1.C6" style:family="table-cell">
      <style:table-cell-properties fo:padding-left="0.075in" fo:padding-right="0.075in" fo:padding-top="0in" fo:padding-bottom="0in" fo:border="0.5pt solid #000000"/>
    </style:style>
    <style:style style:name="Table1.D6" style:family="table-cell">
      <style:table-cell-properties fo:padding-left="0.075in" fo:padding-right="0.075in" fo:padding-top="0in" fo:padding-bottom="0in" fo:border="0.5pt solid #000000"/>
    </style:style>
    <style:style style:name="Table1.E6" style:family="table-cell">
      <style:table-cell-properties fo:padding-left="0.075in" fo:padding-right="0.075in" fo:padding-top="0in" fo:padding-bottom="0in" fo:border="0.5pt solid #000000"/>
    </style:style>
    <style:style style:name="Table1.F6" style:family="table-cell">
      <style:table-cell-properties fo:padding-left="0.075in" fo:padding-right="0.075in" fo:padding-top="0in" fo:padding-bottom="0in" fo:border="0.5pt solid #000000"/>
    </style:style>
    <style:style style:name="Table1.A7" style:family="table-cell">
      <style:table-cell-properties fo:padding-left="0.075in" fo:padding-right="0.075in" fo:padding-top="0in" fo:padding-bottom="0in" fo:border="0.5pt solid #000000"/>
    </style:style>
    <style:style style:name="Table1.B7" style:family="table-cell">
      <style:table-cell-properties fo:padding-left="0.075in" fo:padding-right="0.075in" fo:padding-top="0in" fo:padding-bottom="0in" fo:border="0.5pt solid #000000"/>
    </style:style>
    <style:style style:name="Table1.C7" style:family="table-cell">
      <style:table-cell-properties fo:padding-left="0.075in" fo:padding-right="0.075in" fo:padding-top="0in" fo:padding-bottom="0in" fo:border="0.5pt solid #000000"/>
    </style:style>
    <style:style style:name="Table1.D7" style:family="table-cell">
      <style:table-cell-properties fo:padding-left="0.075in" fo:padding-right="0.075in" fo:padding-top="0in" fo:padding-bottom="0in" fo:border="0.5pt solid #000000"/>
    </style:style>
    <style:style style:name="Table1.E7" style:family="table-cell">
      <style:table-cell-properties fo:padding-left="0.075in" fo:padding-right="0.075in" fo:padding-top="0in" fo:padding-bottom="0in" fo:border="0.5pt solid #000000"/>
    </style:style>
    <style:style style:name="Table1.F7" style:family="table-cell">
      <style:table-cell-properties fo:padding-left="0.075in" fo:padding-right="0.075in" fo:padding-top="0in" fo:padding-bottom="0in" fo:border="0.5pt solid #000000"/>
    </style:style>
    <style:style style:name="Table1.A8" style:family="table-cell">
      <style:table-cell-properties fo:padding-left="0.075in" fo:padding-right="0.075in" fo:padding-top="0in" fo:padding-bottom="0in" fo:border="0.5pt solid #000000"/>
    </style:style>
    <style:style style:name="Table1.B8" style:family="table-cell">
      <style:table-cell-properties fo:padding-left="0.075in" fo:padding-right="0.075in" fo:padding-top="0in" fo:padding-bottom="0in" fo:border="0.5pt solid #000000"/>
    </style:style>
    <style:style style:name="Table1.C8" style:family="table-cell">
      <style:table-cell-properties fo:padding-left="0.075in" fo:padding-right="0.075in" fo:padding-top="0in" fo:padding-bottom="0in" fo:border="0.5pt solid #000000"/>
    </style:style>
    <style:style style:name="Table1.D8" style:family="table-cell">
      <style:table-cell-properties fo:padding-left="0.075in" fo:padding-right="0.075in" fo:padding-top="0in" fo:padding-bottom="0in" fo:border="0.5pt solid #000000"/>
    </style:style>
    <style:style style:name="Table1.E8" style:family="table-cell">
      <style:table-cell-properties fo:padding-left="0.075in" fo:padding-right="0.075in" fo:padding-top="0in" fo:padding-bottom="0in" fo:border="0.5pt solid #000000"/>
    </style:style>
    <style:style style:name="Table1.F8" style:family="table-cell">
      <style:table-cell-properties fo:padding-left="0.075in" fo:padding-right="0.075in" fo:padding-top="0in" fo:padding-bottom="0in" fo:border="0.5pt solid #000000"/>
    </style:style>
    <style:style style:name="Table1.9" style:family="table-row">
      <style:table-row-properties style:min-row-height="0.4847in" fo:keep-together="auto"/>
    </style:style>
    <style:style style:name="Table1.A9" style:family="table-cell">
      <style:table-cell-properties fo:padding-left="0.075in" fo:padding-right="0.075in" fo:padding-top="0in" fo:padding-bottom="0in" fo:border="0.5pt solid #000000"/>
    </style:style>
    <style:style style:name="Table1.B9" style:family="table-cell">
      <style:table-cell-properties fo:padding-left="0.075in" fo:padding-right="0.075in" fo:padding-top="0in" fo:padding-bottom="0in" fo:border="0.5pt solid #000000"/>
    </style:style>
    <style:style style:name="Table1.C9" style:family="table-cell">
      <style:table-cell-properties fo:padding-left="0.075in" fo:padding-right="0.075in" fo:padding-top="0in" fo:padding-bottom="0in" fo:border="0.5pt solid #000000"/>
    </style:style>
    <style:style style:name="Table1.D9" style:family="table-cell">
      <style:table-cell-properties fo:padding-left="0.075in" fo:padding-right="0.075in" fo:padding-top="0in" fo:padding-bottom="0in" fo:border="0.5pt solid #000000"/>
    </style:style>
    <style:style style:name="Table1.E9" style:family="table-cell">
      <style:table-cell-properties fo:padding-left="0.075in" fo:padding-right="0.075in" fo:padding-top="0in" fo:padding-bottom="0in" fo:border="0.5pt solid #000000"/>
    </style:style>
    <style:style style:name="Table1.F9" style:family="table-cell">
      <style:table-cell-properties fo:padding-left="0.075in" fo:padding-right="0.075in" fo:padding-top="0in" fo:padding-bottom="0in" fo:border="0.5pt solid #000000"/>
    </style:style>
    <style:style style:name="Table1.A10" style:family="table-cell">
      <style:table-cell-properties fo:padding-left="0.075in" fo:padding-right="0.075in" fo:padding-top="0in" fo:padding-bottom="0in" fo:border="0.5pt solid #000000"/>
    </style:style>
    <style:style style:name="Table1.B10" style:family="table-cell">
      <style:table-cell-properties fo:padding-left="0.075in" fo:padding-right="0.075in" fo:padding-top="0in" fo:padding-bottom="0in" fo:border="0.5pt solid #000000"/>
    </style:style>
    <style:style style:name="Table1.C10" style:family="table-cell">
      <style:table-cell-properties fo:padding-left="0.075in" fo:padding-right="0.075in" fo:padding-top="0in" fo:padding-bottom="0in" fo:border="0.5pt solid #000000"/>
    </style:style>
    <style:style style:name="Table1.D10" style:family="table-cell">
      <style:table-cell-properties fo:padding-left="0.075in" fo:padding-right="0.075in" fo:padding-top="0in" fo:padding-bottom="0in" fo:border="0.5pt solid #000000"/>
    </style:style>
    <style:style style:name="Table1.E10" style:family="table-cell">
      <style:table-cell-properties fo:padding-left="0.075in" fo:padding-right="0.075in" fo:padding-top="0in" fo:padding-bottom="0in" fo:border="0.5pt solid #000000"/>
    </style:style>
    <style:style style:name="Table1.F10" style:family="table-cell">
      <style:table-cell-properties fo:padding-left="0.075in" fo:padding-right="0.075in" fo:padding-top="0in" fo:padding-bottom="0in" fo:border="0.5pt solid #000000"/>
    </style:style>
    <style:style style:name="Table1.A11" style:family="table-cell">
      <style:table-cell-properties fo:padding-left="0.075in" fo:padding-right="0.075in" fo:padding-top="0in" fo:padding-bottom="0in" fo:border="0.5pt solid #000000"/>
    </style:style>
    <style:style style:name="Table1.B11" style:family="table-cell">
      <style:table-cell-properties fo:padding-left="0.075in" fo:padding-right="0.075in" fo:padding-top="0in" fo:padding-bottom="0in" fo:border="0.5pt solid #000000"/>
    </style:style>
    <style:style style:name="Table1.C11" style:family="table-cell">
      <style:table-cell-properties fo:padding-left="0.075in" fo:padding-right="0.075in" fo:padding-top="0in" fo:padding-bottom="0in" fo:border="0.5pt solid #000000"/>
    </style:style>
    <style:style style:name="Table1.D11" style:family="table-cell">
      <style:table-cell-properties fo:padding-left="0.075in" fo:padding-right="0.075in" fo:padding-top="0in" fo:padding-bottom="0in" fo:border="0.5pt solid #000000"/>
    </style:style>
    <style:style style:name="Table1.E11" style:family="table-cell">
      <style:table-cell-properties fo:padding-left="0.075in" fo:padding-right="0.075in" fo:padding-top="0in" fo:padding-bottom="0in" fo:border="0.5pt solid #000000"/>
    </style:style>
    <style:style style:name="Table1.F11" style:family="table-cell">
      <style:table-cell-properties fo:padding-left="0.075in" fo:padding-right="0.075in" fo:padding-top="0in" fo:padding-bottom="0in" fo:border="0.5pt solid #000000"/>
    </style:style>
    <style:style style:name="Table1.A12" style:family="table-cell">
      <style:table-cell-properties fo:padding-left="0.075in" fo:padding-right="0.075in" fo:padding-top="0in" fo:padding-bottom="0in" fo:border="0.5pt solid #000000"/>
    </style:style>
    <style:style style:name="Table1.B12" style:family="table-cell">
      <style:table-cell-properties fo:padding-left="0.075in" fo:padding-right="0.075in" fo:padding-top="0in" fo:padding-bottom="0in" fo:border="0.5pt solid #000000"/>
    </style:style>
    <style:style style:name="Table1.C12" style:family="table-cell">
      <style:table-cell-properties fo:padding-left="0.075in" fo:padding-right="0.075in" fo:padding-top="0in" fo:padding-bottom="0in" fo:border="0.5pt solid #000000"/>
    </style:style>
    <style:style style:name="Table1.D12" style:family="table-cell">
      <style:table-cell-properties fo:padding-left="0.075in" fo:padding-right="0.075in" fo:padding-top="0in" fo:padding-bottom="0in" fo:border="0.5pt solid #000000"/>
    </style:style>
    <style:style style:name="Table1.E12" style:family="table-cell">
      <style:table-cell-properties fo:padding-left="0.075in" fo:padding-right="0.075in" fo:padding-top="0in" fo:padding-bottom="0in" fo:border="0.5pt solid #000000"/>
    </style:style>
    <style:style style:name="Table1.F12" style:family="table-cell">
      <style:table-cell-properties fo:padding-left="0.075in" fo:padding-right="0.075in" fo:padding-top="0in" fo:padding-bottom="0in" fo:border="0.5pt solid #000000"/>
    </style:style>
    <style:style style:name="Table1.13" style:family="table-row">
      <style:table-row-properties style:min-row-height="0.4903in" fo:keep-together="auto"/>
    </style:style>
    <style:style style:name="Table1.A13" style:family="table-cell">
      <style:table-cell-properties fo:padding-left="0.075in" fo:padding-right="0.075in" fo:padding-top="0in" fo:padding-bottom="0in" fo:border="0.5pt solid #000000"/>
    </style:style>
    <style:style style:name="Table1.B13" style:family="table-cell">
      <style:table-cell-properties fo:padding-left="0.075in" fo:padding-right="0.075in" fo:padding-top="0in" fo:padding-bottom="0in" fo:border="0.5pt solid #000000"/>
    </style:style>
    <style:style style:name="Table1.C13" style:family="table-cell">
      <style:table-cell-properties fo:padding-left="0.075in" fo:padding-right="0.075in" fo:padding-top="0in" fo:padding-bottom="0in" fo:border="0.5pt solid #000000"/>
    </style:style>
    <style:style style:name="Table1.D13" style:family="table-cell">
      <style:table-cell-properties fo:padding-left="0.075in" fo:padding-right="0.075in" fo:padding-top="0in" fo:padding-bottom="0in" fo:border="0.5pt solid #000000"/>
    </style:style>
    <style:style style:name="Table1.E13" style:family="table-cell">
      <style:table-cell-properties fo:padding-left="0.075in" fo:padding-right="0.075in" fo:padding-top="0in" fo:padding-bottom="0in" fo:border="0.5pt solid #000000"/>
    </style:style>
    <style:style style:name="Table1.F13" style:family="table-cell">
      <style:table-cell-properties fo:padding-left="0.075in" fo:padding-right="0.075in" fo:padding-top="0in" fo:padding-bottom="0in" fo:border="0.5pt solid #000000"/>
    </style:style>
    <style:style style:name="Table1.A14" style:family="table-cell">
      <style:table-cell-properties fo:padding-left="0.075in" fo:padding-right="0.075in" fo:padding-top="0in" fo:padding-bottom="0in" fo:border="0.5pt solid #000000"/>
    </style:style>
    <style:style style:name="Table1.B14" style:family="table-cell">
      <style:table-cell-properties fo:padding-left="0.075in" fo:padding-right="0.075in" fo:padding-top="0in" fo:padding-bottom="0in" fo:border="0.5pt solid #000000"/>
    </style:style>
    <style:style style:name="Table1.C14" style:family="table-cell">
      <style:table-cell-properties fo:padding-left="0.075in" fo:padding-right="0.075in" fo:padding-top="0in" fo:padding-bottom="0in" fo:border="0.5pt solid #000000"/>
    </style:style>
    <style:style style:name="Table1.D14" style:family="table-cell">
      <style:table-cell-properties fo:padding-left="0.075in" fo:padding-right="0.075in" fo:padding-top="0in" fo:padding-bottom="0in" fo:border="0.5pt solid #000000"/>
    </style:style>
    <style:style style:name="Table1.E14" style:family="table-cell">
      <style:table-cell-properties fo:padding-left="0.075in" fo:padding-right="0.075in" fo:padding-top="0in" fo:padding-bottom="0in" fo:border="0.5pt solid #000000"/>
    </style:style>
    <style:style style:name="Table1.F14" style:family="table-cell">
      <style:table-cell-properties fo:padding-left="0.075in" fo:padding-right="0.075in" fo:padding-top="0in" fo:padding-bottom="0in" fo:border="0.5pt solid #000000"/>
    </style:style>
    <style:style style:name="Table1.A15" style:family="table-cell">
      <style:table-cell-properties fo:padding-left="0.075in" fo:padding-right="0.075in" fo:padding-top="0in" fo:padding-bottom="0in" fo:border="0.5pt solid #000000"/>
    </style:style>
    <style:style style:name="Table1.B15" style:family="table-cell">
      <style:table-cell-properties fo:padding-left="0.075in" fo:padding-right="0.075in" fo:padding-top="0in" fo:padding-bottom="0in" fo:border="0.5pt solid #000000"/>
    </style:style>
    <style:style style:name="Table1.C15" style:family="table-cell">
      <style:table-cell-properties fo:padding-left="0.075in" fo:padding-right="0.075in" fo:padding-top="0in" fo:padding-bottom="0in" fo:border="0.5pt solid #000000"/>
    </style:style>
    <style:style style:name="Table1.D15" style:family="table-cell">
      <style:table-cell-properties fo:padding-left="0.075in" fo:padding-right="0.075in" fo:padding-top="0in" fo:padding-bottom="0in" fo:border="0.5pt solid #000000"/>
    </style:style>
    <style:style style:name="Table1.E15" style:family="table-cell">
      <style:table-cell-properties fo:padding-left="0.075in" fo:padding-right="0.075in" fo:padding-top="0in" fo:padding-bottom="0in" fo:border="0.5pt solid #000000"/>
    </style:style>
    <style:style style:name="Table1.F15" style:family="table-cell">
      <style:table-cell-properties fo:padding-left="0.075in" fo:padding-right="0.075in" fo:padding-top="0in" fo:padding-bottom="0in" fo:border="0.5pt solid #000000"/>
    </style:style>
    <style:style style:name="Table1.A16" style:family="table-cell">
      <style:table-cell-properties fo:padding-left="0.075in" fo:padding-right="0.075in" fo:padding-top="0in" fo:padding-bottom="0in" fo:border="0.5pt solid #000000"/>
    </style:style>
    <style:style style:name="Table1.B16" style:family="table-cell">
      <style:table-cell-properties fo:padding-left="0.075in" fo:padding-right="0.075in" fo:padding-top="0in" fo:padding-bottom="0in" fo:border="0.5pt solid #000000"/>
    </style:style>
    <style:style style:name="Table1.C16" style:family="table-cell">
      <style:table-cell-properties fo:padding-left="0.075in" fo:padding-right="0.075in" fo:padding-top="0in" fo:padding-bottom="0in" fo:border="0.5pt solid #000000"/>
    </style:style>
    <style:style style:name="Table1.D16" style:family="table-cell">
      <style:table-cell-properties fo:padding-left="0.075in" fo:padding-right="0.075in" fo:padding-top="0in" fo:padding-bottom="0in" fo:border="0.5pt solid #000000"/>
    </style:style>
    <style:style style:name="Table1.E16" style:family="table-cell">
      <style:table-cell-properties fo:padding-left="0.075in" fo:padding-right="0.075in" fo:padding-top="0in" fo:padding-bottom="0in" fo:border="0.5pt solid #000000"/>
    </style:style>
    <style:style style:name="Table1.F16" style:family="table-cell">
      <style:table-cell-properties fo:padding-left="0.075in" fo:padding-right="0.075in" fo:padding-top="0in" fo:padding-bottom="0in" fo:border="0.5pt solid #000000"/>
    </style:style>
    <style:style style:name="Table1.A17" style:family="table-cell">
      <style:table-cell-properties fo:padding-left="0.075in" fo:padding-right="0.075in" fo:padding-top="0in" fo:padding-bottom="0in" fo:border="0.5pt solid #000000"/>
    </style:style>
    <style:style style:name="Table1.B17" style:family="table-cell">
      <style:table-cell-properties fo:padding-left="0.075in" fo:padding-right="0.075in" fo:padding-top="0in" fo:padding-bottom="0in" fo:border="0.5pt solid #000000"/>
    </style:style>
    <style:style style:name="Table1.C17" style:family="table-cell">
      <style:table-cell-properties fo:padding-left="0.075in" fo:padding-right="0.075in" fo:padding-top="0in" fo:padding-bottom="0in" fo:border="0.5pt solid #000000"/>
    </style:style>
    <style:style style:name="Table1.D17" style:family="table-cell">
      <style:table-cell-properties fo:padding-left="0.075in" fo:padding-right="0.075in" fo:padding-top="0in" fo:padding-bottom="0in" fo:border="0.5pt solid #000000"/>
    </style:style>
    <style:style style:name="Table1.E17" style:family="table-cell">
      <style:table-cell-properties fo:padding-left="0.075in" fo:padding-right="0.075in" fo:padding-top="0in" fo:padding-bottom="0in" fo:border="0.5pt solid #000000"/>
    </style:style>
    <style:style style:name="Table1.F17" style:family="table-cell">
      <style:table-cell-properties fo:padding-left="0.075in" fo:padding-right="0.075in" fo:padding-top="0in" fo:padding-bottom="0in" fo:border="0.5pt solid #000000"/>
    </style:style>
    <style:style style:name="Table1.A18" style:family="table-cell">
      <style:table-cell-properties fo:padding-left="0.075in" fo:padding-right="0.075in" fo:padding-top="0in" fo:padding-bottom="0in" fo:border="0.5pt solid #000000"/>
    </style:style>
    <style:style style:name="Table1.B18" style:family="table-cell">
      <style:table-cell-properties fo:padding-left="0.075in" fo:padding-right="0.075in" fo:padding-top="0in" fo:padding-bottom="0in" fo:border="0.5pt solid #000000"/>
    </style:style>
    <style:style style:name="Table1.C18" style:family="table-cell">
      <style:table-cell-properties fo:padding-left="0.075in" fo:padding-right="0.075in" fo:padding-top="0in" fo:padding-bottom="0in" fo:border="0.5pt solid #000000"/>
    </style:style>
    <style:style style:name="Table1.D18" style:family="table-cell">
      <style:table-cell-properties fo:padding-left="0.075in" fo:padding-right="0.075in" fo:padding-top="0in" fo:padding-bottom="0in" fo:border="0.5pt solid #000000"/>
    </style:style>
    <style:style style:name="Table1.E18" style:family="table-cell">
      <style:table-cell-properties fo:padding-left="0.075in" fo:padding-right="0.075in" fo:padding-top="0in" fo:padding-bottom="0in" fo:border="0.5pt solid #000000"/>
    </style:style>
    <style:style style:name="Table1.F18" style:family="table-cell">
      <style:table-cell-properties fo:padding-left="0.075in" fo:padding-right="0.075in" fo:padding-top="0in" fo:padding-bottom="0in" fo:border="0.5pt solid #000000"/>
    </style:style>
    <style:style style:name="Table1.19" style:family="table-row">
      <style:table-row-properties style:min-row-height="0.4854in" fo:keep-together="auto"/>
    </style:style>
    <style:style style:name="Table1.A19" style:family="table-cell">
      <style:table-cell-properties fo:padding-left="0.075in" fo:padding-right="0.075in" fo:padding-top="0in" fo:padding-bottom="0in" fo:border="0.5pt solid #000000"/>
    </style:style>
    <style:style style:name="Table1.B19" style:family="table-cell">
      <style:table-cell-properties fo:padding-left="0.075in" fo:padding-right="0.075in" fo:padding-top="0in" fo:padding-bottom="0in" fo:border="0.5pt solid #000000"/>
    </style:style>
    <style:style style:name="Table1.C19" style:family="table-cell">
      <style:table-cell-properties fo:padding-left="0.075in" fo:padding-right="0.075in" fo:padding-top="0in" fo:padding-bottom="0in" fo:border="0.5pt solid #000000"/>
    </style:style>
    <style:style style:name="Table1.D19" style:family="table-cell">
      <style:table-cell-properties fo:padding-left="0.075in" fo:padding-right="0.075in" fo:padding-top="0in" fo:padding-bottom="0in" fo:border="0.5pt solid #000000"/>
    </style:style>
    <style:style style:name="Table1.E19" style:family="table-cell">
      <style:table-cell-properties fo:padding-left="0.075in" fo:padding-right="0.075in" fo:padding-top="0in" fo:padding-bottom="0in" fo:border="0.5pt solid #000000"/>
    </style:style>
    <style:style style:name="Table1.F19" style:family="table-cell">
      <style:table-cell-properties fo:padding-left="0.075in" fo:padding-right="0.075in" fo:padding-top="0in" fo:padding-bottom="0in" fo:border="0.5pt solid #000000"/>
    </style:style>
    <style:style style:name="Table1.A20" style:family="table-cell">
      <style:table-cell-properties fo:padding-left="0.075in" fo:padding-right="0.075in" fo:padding-top="0in" fo:padding-bottom="0in" fo:border="0.5pt solid #000000"/>
    </style:style>
    <style:style style:name="Table1.B20" style:family="table-cell">
      <style:table-cell-properties fo:padding-left="0.075in" fo:padding-right="0.075in" fo:padding-top="0in" fo:padding-bottom="0in" fo:border="0.5pt solid #000000"/>
    </style:style>
    <style:style style:name="Table1.C20" style:family="table-cell">
      <style:table-cell-properties fo:padding-left="0.075in" fo:padding-right="0.075in" fo:padding-top="0in" fo:padding-bottom="0in" fo:border="0.5pt solid #000000"/>
    </style:style>
    <style:style style:name="Table1.D20" style:family="table-cell">
      <style:table-cell-properties fo:padding-left="0.075in" fo:padding-right="0.075in" fo:padding-top="0in" fo:padding-bottom="0in" fo:border="0.5pt solid #000000"/>
    </style:style>
    <style:style style:name="Table1.E20" style:family="table-cell">
      <style:table-cell-properties fo:padding-left="0.075in" fo:padding-right="0.075in" fo:padding-top="0in" fo:padding-bottom="0in" fo:border="0.5pt solid #000000"/>
    </style:style>
    <style:style style:name="Table1.F20" style:family="table-cell">
      <style:table-cell-properties fo:padding-left="0.075in" fo:padding-right="0.075in" fo:padding-top="0in" fo:padding-bottom="0in" fo:border="0.5pt solid #000000"/>
    </style:style>
    <style:style style:name="Table1.A21" style:family="table-cell">
      <style:table-cell-properties fo:padding-left="0.075in" fo:padding-right="0.075in" fo:padding-top="0in" fo:padding-bottom="0in" fo:border="0.5pt solid #000000"/>
    </style:style>
    <style:style style:name="Table1.B21" style:family="table-cell">
      <style:table-cell-properties fo:padding-left="0.075in" fo:padding-right="0.075in" fo:padding-top="0in" fo:padding-bottom="0in" fo:border="0.5pt solid #000000"/>
    </style:style>
    <style:style style:name="Table1.C21" style:family="table-cell">
      <style:table-cell-properties fo:padding-left="0.075in" fo:padding-right="0.075in" fo:padding-top="0in" fo:padding-bottom="0in" fo:border="0.5pt solid #000000"/>
    </style:style>
    <style:style style:name="Table1.D21" style:family="table-cell">
      <style:table-cell-properties fo:padding-left="0.075in" fo:padding-right="0.075in" fo:padding-top="0in" fo:padding-bottom="0in" fo:border="0.5pt solid #000000"/>
    </style:style>
    <style:style style:name="Table1.E21" style:family="table-cell">
      <style:table-cell-properties fo:padding-left="0.075in" fo:padding-right="0.075in" fo:padding-top="0in" fo:padding-bottom="0in" fo:border="0.5pt solid #000000"/>
    </style:style>
    <style:style style:name="Table1.F21" style:family="table-cell">
      <style:table-cell-properties fo:padding-left="0.075in" fo:padding-right="0.075in" fo:padding-top="0in" fo:padding-bottom="0in" fo:border="0.5pt solid #000000"/>
    </style:style>
    <style:style style:name="Table1.22" style:family="table-row">
      <style:table-row-properties style:min-row-height="1.5681in" fo:keep-together="auto"/>
    </style:style>
    <style:style style:name="Table1.A22" style:family="table-cell">
      <style:table-cell-properties fo:padding-left="0.075in" fo:padding-right="0.075in" fo:padding-top="0in" fo:padding-bottom="0in" fo:border="0.5pt solid #000000"/>
    </style:style>
    <style:style style:name="Table1.B22" style:family="table-cell">
      <style:table-cell-properties fo:padding-left="0.075in" fo:padding-right="0.075in" fo:padding-top="0in" fo:padding-bottom="0in" fo:border="0.5pt solid #000000"/>
    </style:style>
    <style:style style:name="Table1.C22" style:family="table-cell">
      <style:table-cell-properties fo:padding-left="0.075in" fo:padding-right="0.075in" fo:padding-top="0in" fo:padding-bottom="0in" fo:border="0.5pt solid #000000"/>
    </style:style>
    <style:style style:name="Table1.D22" style:family="table-cell">
      <style:table-cell-properties fo:padding-left="0.075in" fo:padding-right="0.075in" fo:padding-top="0in" fo:padding-bottom="0in" fo:border="0.5pt solid #000000"/>
    </style:style>
    <style:style style:name="Table1.E22" style:family="table-cell">
      <style:table-cell-properties fo:padding-left="0.075in" fo:padding-right="0.075in" fo:padding-top="0in" fo:padding-bottom="0in" fo:border="0.5pt solid #000000"/>
    </style:style>
    <style:style style:name="Table1.F22" style:family="table-cell">
      <style:table-cell-properties fo:padding-left="0.075in" fo:padding-right="0.075in" fo:padding-top="0in" fo:padding-bottom="0in" fo:border="0.5pt solid #000000"/>
    </style:style>
    <style:style style:name="Table1.A23" style:family="table-cell">
      <style:table-cell-properties fo:padding-left="0.075in" fo:padding-right="0.075in" fo:padding-top="0in" fo:padding-bottom="0in" fo:border="0.5pt solid #000000"/>
    </style:style>
    <style:style style:name="Table1.B23" style:family="table-cell">
      <style:table-cell-properties fo:padding-left="0.075in" fo:padding-right="0.075in" fo:padding-top="0in" fo:padding-bottom="0in" fo:border="0.5pt solid #000000"/>
    </style:style>
    <style:style style:name="Table1.C23" style:family="table-cell">
      <style:table-cell-properties fo:padding-left="0.075in" fo:padding-right="0.075in" fo:padding-top="0in" fo:padding-bottom="0in" fo:border="0.5pt solid #000000"/>
    </style:style>
    <style:style style:name="Table1.D23" style:family="table-cell">
      <style:table-cell-properties fo:padding-left="0.075in" fo:padding-right="0.075in" fo:padding-top="0in" fo:padding-bottom="0in" fo:border="0.5pt solid #000000"/>
    </style:style>
    <style:style style:name="Table1.E23" style:family="table-cell">
      <style:table-cell-properties fo:padding-left="0.075in" fo:padding-right="0.075in" fo:padding-top="0in" fo:padding-bottom="0in" fo:border="0.5pt solid #000000"/>
    </style:style>
    <style:style style:name="Table1.F23" style:family="table-cell">
      <style:table-cell-properties fo:padding-left="0.075in" fo:padding-right="0.075in" fo:padding-top="0in" fo:padding-bottom="0in" fo:border="0.5pt solid #000000"/>
    </style:style>
    <style:style style:name="Table1.A24" style:family="table-cell">
      <style:table-cell-properties fo:padding-left="0.075in" fo:padding-right="0.075in" fo:padding-top="0in" fo:padding-bottom="0in" fo:border="0.5pt solid #000000"/>
    </style:style>
    <style:style style:name="Table1.B24" style:family="table-cell">
      <style:table-cell-properties fo:padding-left="0.075in" fo:padding-right="0.075in" fo:padding-top="0in" fo:padding-bottom="0in" fo:border="0.5pt solid #000000"/>
    </style:style>
    <style:style style:name="Table1.C24" style:family="table-cell">
      <style:table-cell-properties fo:padding-left="0.075in" fo:padding-right="0.075in" fo:padding-top="0in" fo:padding-bottom="0in" fo:border="0.5pt solid #000000"/>
    </style:style>
    <style:style style:name="Table1.D24" style:family="table-cell">
      <style:table-cell-properties fo:padding-left="0.075in" fo:padding-right="0.075in" fo:padding-top="0in" fo:padding-bottom="0in" fo:border="0.5pt solid #000000"/>
    </style:style>
    <style:style style:name="Table1.E24" style:family="table-cell">
      <style:table-cell-properties fo:padding-left="0.075in" fo:padding-right="0.075in" fo:padding-top="0in" fo:padding-bottom="0in" fo:border="0.5pt solid #000000"/>
    </style:style>
    <style:style style:name="Table1.F24" style:family="table-cell">
      <style:table-cell-properties fo:padding-left="0.075in" fo:padding-right="0.075in" fo:padding-top="0in" fo:padding-bottom="0in" fo:border="0.5pt solid #000000"/>
    </style:style>
    <style:style style:name="Table1.A25" style:family="table-cell">
      <style:table-cell-properties fo:padding-left="0.075in" fo:padding-right="0.075in" fo:padding-top="0in" fo:padding-bottom="0in" fo:border="0.5pt solid #000000"/>
    </style:style>
    <style:style style:name="Table1.B25" style:family="table-cell">
      <style:table-cell-properties fo:padding-left="0.075in" fo:padding-right="0.075in" fo:padding-top="0in" fo:padding-bottom="0in" fo:border="0.5pt solid #000000"/>
    </style:style>
    <style:style style:name="Table1.C25" style:family="table-cell">
      <style:table-cell-properties fo:padding-left="0.075in" fo:padding-right="0.075in" fo:padding-top="0in" fo:padding-bottom="0in" fo:border="0.5pt solid #000000"/>
    </style:style>
    <style:style style:name="Table1.D25" style:family="table-cell">
      <style:table-cell-properties fo:padding-left="0.075in" fo:padding-right="0.075in" fo:padding-top="0in" fo:padding-bottom="0in" fo:border="0.5pt solid #000000"/>
    </style:style>
    <style:style style:name="Table1.E25" style:family="table-cell">
      <style:table-cell-properties fo:padding-left="0.075in" fo:padding-right="0.075in" fo:padding-top="0in" fo:padding-bottom="0in" fo:border="0.5pt solid #000000"/>
    </style:style>
    <style:style style:name="Table1.F25" style:family="table-cell">
      <style:table-cell-properties fo:padding-left="0.075in" fo:padding-right="0.075in" fo:padding-top="0in" fo:padding-bottom="0in" fo:border="0.5pt solid #000000"/>
    </style:style>
    <style:style style:name="Table1.A26" style:family="table-cell">
      <style:table-cell-properties fo:padding-left="0.075in" fo:padding-right="0.075in" fo:padding-top="0in" fo:padding-bottom="0in" fo:border="0.5pt solid #000000"/>
    </style:style>
    <style:style style:name="Table1.B26" style:family="table-cell">
      <style:table-cell-properties fo:padding-left="0.075in" fo:padding-right="0.075in" fo:padding-top="0in" fo:padding-bottom="0in" fo:border="0.5pt solid #000000"/>
    </style:style>
    <style:style style:name="Table1.C26" style:family="table-cell">
      <style:table-cell-properties fo:padding-left="0.075in" fo:padding-right="0.075in" fo:padding-top="0in" fo:padding-bottom="0in" fo:border="0.5pt solid #000000"/>
    </style:style>
    <style:style style:name="Table1.D26" style:family="table-cell">
      <style:table-cell-properties fo:padding-left="0.075in" fo:padding-right="0.075in" fo:padding-top="0in" fo:padding-bottom="0in" fo:border="0.5pt solid #000000"/>
    </style:style>
    <style:style style:name="Table1.E26" style:family="table-cell">
      <style:table-cell-properties fo:padding-left="0.075in" fo:padding-right="0.075in" fo:padding-top="0in" fo:padding-bottom="0in" fo:border="0.5pt solid #000000"/>
    </style:style>
    <style:style style:name="Table1.F26" style:family="table-cell">
      <style:table-cell-properties fo:padding-left="0.075in" fo:padding-right="0.075in" fo:padding-top="0in" fo:padding-bottom="0in" fo:border="0.5pt solid #000000"/>
    </style:style>
    <style:style style:name="Table1.A27" style:family="table-cell">
      <style:table-cell-properties fo:padding-left="0.075in" fo:padding-right="0.075in" fo:padding-top="0in" fo:padding-bottom="0in" fo:border="0.5pt solid #000000"/>
    </style:style>
    <style:style style:name="Table1.B27" style:family="table-cell">
      <style:table-cell-properties fo:padding-left="0.075in" fo:padding-right="0.075in" fo:padding-top="0in" fo:padding-bottom="0in" fo:border="0.5pt solid #000000"/>
    </style:style>
    <style:style style:name="Table1.C27" style:family="table-cell">
      <style:table-cell-properties fo:padding-left="0.075in" fo:padding-right="0.075in" fo:padding-top="0in" fo:padding-bottom="0in" fo:border="0.5pt solid #000000"/>
    </style:style>
    <style:style style:name="Table1.D27" style:family="table-cell">
      <style:table-cell-properties fo:padding-left="0.075in" fo:padding-right="0.075in" fo:padding-top="0in" fo:padding-bottom="0in" fo:border="0.5pt solid #000000"/>
    </style:style>
    <style:style style:name="Table1.E27" style:family="table-cell">
      <style:table-cell-properties fo:padding-left="0.075in" fo:padding-right="0.075in" fo:padding-top="0in" fo:padding-bottom="0in" fo:border="0.5pt solid #000000"/>
    </style:style>
    <style:style style:name="Table1.F27" style:family="table-cell">
      <style:table-cell-properties fo:padding-left="0.075in" fo:padding-right="0.075in" fo:padding-top="0in" fo:padding-bottom="0in" fo:border="0.5pt solid #000000"/>
    </style:style>
    <style:style style:name="Table1.A28" style:family="table-cell">
      <style:table-cell-properties fo:padding-left="0.075in" fo:padding-right="0.075in" fo:padding-top="0in" fo:padding-bottom="0in" fo:border="0.5pt solid #000000"/>
    </style:style>
    <style:style style:name="Table1.B28" style:family="table-cell">
      <style:table-cell-properties fo:padding-left="0.075in" fo:padding-right="0.075in" fo:padding-top="0in" fo:padding-bottom="0in" fo:border="0.5pt solid #000000"/>
    </style:style>
    <style:style style:name="Table1.C28" style:family="table-cell">
      <style:table-cell-properties fo:padding-left="0.075in" fo:padding-right="0.075in" fo:padding-top="0in" fo:padding-bottom="0in" fo:border="0.5pt solid #000000"/>
    </style:style>
    <style:style style:name="Table1.D28" style:family="table-cell">
      <style:table-cell-properties fo:padding-left="0.075in" fo:padding-right="0.075in" fo:padding-top="0in" fo:padding-bottom="0in" fo:border="0.5pt solid #000000"/>
    </style:style>
    <style:style style:name="Table1.E28" style:family="table-cell">
      <style:table-cell-properties fo:padding-left="0.075in" fo:padding-right="0.075in" fo:padding-top="0in" fo:padding-bottom="0in" fo:border="0.5pt solid #000000"/>
    </style:style>
    <style:style style:name="Table1.F28" style:family="table-cell">
      <style:table-cell-properties fo:padding-left="0.075in" fo:padding-right="0.075in" fo:padding-top="0in" fo:padding-bottom="0in" fo:border="0.5pt solid #000000"/>
    </style:style>
    <style:style style:name="Table1.A29" style:family="table-cell">
      <style:table-cell-properties fo:padding-left="0.075in" fo:padding-right="0.075in" fo:padding-top="0in" fo:padding-bottom="0in" fo:border="0.5pt solid #000000"/>
    </style:style>
    <style:style style:name="Table1.B29" style:family="table-cell">
      <style:table-cell-properties fo:padding-left="0.075in" fo:padding-right="0.075in" fo:padding-top="0in" fo:padding-bottom="0in" fo:border="0.5pt solid #000000"/>
    </style:style>
    <style:style style:name="Table1.C29" style:family="table-cell">
      <style:table-cell-properties fo:padding-left="0.075in" fo:padding-right="0.075in" fo:padding-top="0in" fo:padding-bottom="0in" fo:border="0.5pt solid #000000"/>
    </style:style>
    <style:style style:name="Table1.D29" style:family="table-cell">
      <style:table-cell-properties fo:padding-left="0.075in" fo:padding-right="0.075in" fo:padding-top="0in" fo:padding-bottom="0in" fo:border="0.5pt solid #000000"/>
    </style:style>
    <style:style style:name="Table1.E29" style:family="table-cell">
      <style:table-cell-properties fo:padding-left="0.075in" fo:padding-right="0.075in" fo:padding-top="0in" fo:padding-bottom="0in" fo:border="0.5pt solid #000000"/>
    </style:style>
    <style:style style:name="Table1.F29" style:family="table-cell">
      <style:table-cell-properties fo:padding-left="0.075in" fo:padding-right="0.075in" fo:padding-top="0in" fo:padding-bottom="0in" fo:border="0.5pt solid #000000"/>
    </style:style>
    <style:style style:name="Table1.A30" style:family="table-cell">
      <style:table-cell-properties fo:padding-left="0.075in" fo:padding-right="0.075in" fo:padding-top="0in" fo:padding-bottom="0in" fo:border="0.5pt solid #000000"/>
    </style:style>
    <style:style style:name="Table1.B30" style:family="table-cell">
      <style:table-cell-properties fo:padding-left="0.075in" fo:padding-right="0.075in" fo:padding-top="0in" fo:padding-bottom="0in" fo:border="0.5pt solid #000000"/>
    </style:style>
    <style:style style:name="Table1.C30" style:family="table-cell">
      <style:table-cell-properties fo:padding-left="0.075in" fo:padding-right="0.075in" fo:padding-top="0in" fo:padding-bottom="0in" fo:border="0.5pt solid #000000"/>
    </style:style>
    <style:style style:name="Table1.D30" style:family="table-cell">
      <style:table-cell-properties fo:padding-left="0.075in" fo:padding-right="0.075in" fo:padding-top="0in" fo:padding-bottom="0in" fo:border="0.5pt solid #000000"/>
    </style:style>
    <style:style style:name="Table1.E30" style:family="table-cell">
      <style:table-cell-properties fo:padding-left="0.075in" fo:padding-right="0.075in" fo:padding-top="0in" fo:padding-bottom="0in" fo:border="0.5pt solid #000000"/>
    </style:style>
    <style:style style:name="Table1.F30" style:family="table-cell">
      <style:table-cell-properties fo:padding-left="0.075in" fo:padding-right="0.075in" fo:padding-top="0in" fo:padding-bottom="0in" fo:border="0.5pt solid #000000"/>
    </style:style>
    <style:style style:name="Table1.A31" style:family="table-cell">
      <style:table-cell-properties fo:padding-left="0.075in" fo:padding-right="0.075in" fo:padding-top="0in" fo:padding-bottom="0in" fo:border="0.5pt solid #000000"/>
    </style:style>
    <style:style style:name="Table1.B31" style:family="table-cell">
      <style:table-cell-properties fo:padding-left="0.075in" fo:padding-right="0.075in" fo:padding-top="0in" fo:padding-bottom="0in" fo:border="0.5pt solid #000000"/>
    </style:style>
    <style:style style:name="Table1.C31" style:family="table-cell">
      <style:table-cell-properties fo:padding-left="0.075in" fo:padding-right="0.075in" fo:padding-top="0in" fo:padding-bottom="0in" fo:border="0.5pt solid #000000"/>
    </style:style>
    <style:style style:name="Table1.D31" style:family="table-cell">
      <style:table-cell-properties fo:padding-left="0.075in" fo:padding-right="0.075in" fo:padding-top="0in" fo:padding-bottom="0in" fo:border="0.5pt solid #000000"/>
    </style:style>
    <style:style style:name="Table1.E31" style:family="table-cell">
      <style:table-cell-properties fo:padding-left="0.075in" fo:padding-right="0.075in" fo:padding-top="0in" fo:padding-bottom="0in" fo:border="0.5pt solid #000000"/>
    </style:style>
    <style:style style:name="Table1.F31" style:family="table-cell">
      <style:table-cell-properties fo:padding-left="0.075in" fo:padding-right="0.075in" fo:padding-top="0in" fo:padding-bottom="0in" fo:border="0.5pt solid #000000"/>
    </style:style>
    <style:style style:name="Table1.32" style:family="table-row">
      <style:table-row-properties style:min-row-height="0.7132in" fo:keep-together="auto"/>
    </style:style>
    <style:style style:name="Table1.A32" style:family="table-cell">
      <style:table-cell-properties fo:padding-left="0.075in" fo:padding-right="0.075in" fo:padding-top="0in" fo:padding-bottom="0in" fo:border="0.5pt solid #000000"/>
    </style:style>
    <style:style style:name="Table1.B32" style:family="table-cell">
      <style:table-cell-properties fo:padding-left="0.075in" fo:padding-right="0.075in" fo:padding-top="0in" fo:padding-bottom="0in" fo:border="0.5pt solid #000000"/>
    </style:style>
    <style:style style:name="Table1.C32" style:family="table-cell">
      <style:table-cell-properties fo:padding-left="0.075in" fo:padding-right="0.075in" fo:padding-top="0in" fo:padding-bottom="0in" fo:border="0.5pt solid #000000"/>
    </style:style>
    <style:style style:name="Table1.D32" style:family="table-cell">
      <style:table-cell-properties fo:padding-left="0.075in" fo:padding-right="0.075in" fo:padding-top="0in" fo:padding-bottom="0in" fo:border="0.5pt solid #000000"/>
    </style:style>
    <style:style style:name="Table1.E32" style:family="table-cell">
      <style:table-cell-properties fo:padding-left="0.075in" fo:padding-right="0.075in" fo:padding-top="0in" fo:padding-bottom="0in" fo:border="0.5pt solid #000000"/>
    </style:style>
    <style:style style:name="Table1.F32" style:family="table-cell">
      <style:table-cell-properties fo:padding-left="0.075in" fo:padding-right="0.075in" fo:padding-top="0in" fo:padding-bottom="0in" fo:border="0.5pt solid #000000"/>
    </style:style>
    <style:style style:name="Table1.A33" style:family="table-cell">
      <style:table-cell-properties fo:padding-left="0.075in" fo:padding-right="0.075in" fo:padding-top="0in" fo:padding-bottom="0in" fo:border="0.5pt solid #000000"/>
    </style:style>
    <style:style style:name="Table1.B33" style:family="table-cell">
      <style:table-cell-properties fo:padding-left="0.075in" fo:padding-right="0.075in" fo:padding-top="0in" fo:padding-bottom="0in" fo:border="0.5pt solid #000000"/>
    </style:style>
    <style:style style:name="Table1.C33" style:family="table-cell">
      <style:table-cell-properties fo:padding-left="0.075in" fo:padding-right="0.075in" fo:padding-top="0in" fo:padding-bottom="0in" fo:border="0.5pt solid #000000"/>
    </style:style>
    <style:style style:name="Table1.D33" style:family="table-cell">
      <style:table-cell-properties fo:padding-left="0.075in" fo:padding-right="0.075in" fo:padding-top="0in" fo:padding-bottom="0in" fo:border="0.5pt solid #000000"/>
    </style:style>
    <style:style style:name="Table1.E33" style:family="table-cell">
      <style:table-cell-properties fo:padding-left="0.075in" fo:padding-right="0.075in" fo:padding-top="0in" fo:padding-bottom="0in" fo:border="0.5pt solid #000000"/>
    </style:style>
    <style:style style:name="Table1.F33" style:family="table-cell">
      <style:table-cell-properties fo:padding-left="0.075in" fo:padding-right="0.075in" fo:padding-top="0in" fo:padding-bottom="0in" fo:border="0.5pt solid #000000"/>
    </style:style>
    <style:style style:name="Table1.A34" style:family="table-cell">
      <style:table-cell-properties fo:padding-left="0.075in" fo:padding-right="0.075in" fo:padding-top="0in" fo:padding-bottom="0in" fo:border="0.5pt solid #000000"/>
    </style:style>
    <style:style style:name="Table1.B34" style:family="table-cell">
      <style:table-cell-properties fo:padding-left="0.075in" fo:padding-right="0.075in" fo:padding-top="0in" fo:padding-bottom="0in" fo:border="0.5pt solid #000000"/>
    </style:style>
    <style:style style:name="Table1.C34" style:family="table-cell">
      <style:table-cell-properties fo:padding-left="0.075in" fo:padding-right="0.075in" fo:padding-top="0in" fo:padding-bottom="0in" fo:border="0.5pt solid #000000"/>
    </style:style>
    <style:style style:name="Table1.D34" style:family="table-cell">
      <style:table-cell-properties fo:padding-left="0.075in" fo:padding-right="0.075in" fo:padding-top="0in" fo:padding-bottom="0in" fo:border="0.5pt solid #000000"/>
    </style:style>
    <style:style style:name="Table1.E34" style:family="table-cell">
      <style:table-cell-properties fo:padding-left="0.075in" fo:padding-right="0.075in" fo:padding-top="0in" fo:padding-bottom="0in" fo:border="0.5pt solid #000000"/>
    </style:style>
    <style:style style:name="Table1.F34" style:family="table-cell">
      <style:table-cell-properties fo:padding-left="0.075in" fo:padding-right="0.075in" fo:padding-top="0in" fo:padding-bottom="0in" fo:border="0.5pt solid #000000"/>
    </style:style>
    <style:style style:name="Table1.A35" style:family="table-cell">
      <style:table-cell-properties fo:padding-left="0.075in" fo:padding-right="0.075in" fo:padding-top="0in" fo:padding-bottom="0in" fo:border="0.5pt solid #000000"/>
    </style:style>
    <style:style style:name="Table1.B35" style:family="table-cell">
      <style:table-cell-properties fo:padding-left="0.075in" fo:padding-right="0.075in" fo:padding-top="0in" fo:padding-bottom="0in" fo:border="0.5pt solid #000000"/>
    </style:style>
    <style:style style:name="Table1.C35" style:family="table-cell">
      <style:table-cell-properties fo:padding-left="0.075in" fo:padding-right="0.075in" fo:padding-top="0in" fo:padding-bottom="0in" fo:border="0.5pt solid #000000"/>
    </style:style>
    <style:style style:name="Table1.D35" style:family="table-cell">
      <style:table-cell-properties fo:padding-left="0.075in" fo:padding-right="0.075in" fo:padding-top="0in" fo:padding-bottom="0in" fo:border="0.5pt solid #000000"/>
    </style:style>
    <style:style style:name="Table1.E35" style:family="table-cell">
      <style:table-cell-properties fo:padding-left="0.075in" fo:padding-right="0.075in" fo:padding-top="0in" fo:padding-bottom="0in" fo:border="0.5pt solid #000000"/>
    </style:style>
    <style:style style:name="Table1.F35" style:family="table-cell">
      <style:table-cell-properties fo:padding-left="0.075in" fo:padding-right="0.075in" fo:padding-top="0in" fo:padding-bottom="0in" fo:border="0.5pt solid #000000"/>
    </style:style>
    <style:style style:name="Table1.A36" style:family="table-cell">
      <style:table-cell-properties fo:padding-left="0.075in" fo:padding-right="0.075in" fo:padding-top="0in" fo:padding-bottom="0in" fo:border="0.5pt solid #000000"/>
    </style:style>
    <style:style style:name="Table1.B36" style:family="table-cell">
      <style:table-cell-properties fo:padding-left="0.075in" fo:padding-right="0.075in" fo:padding-top="0in" fo:padding-bottom="0in" fo:border="0.5pt solid #000000"/>
    </style:style>
    <style:style style:name="Table1.C36" style:family="table-cell">
      <style:table-cell-properties fo:padding-left="0.075in" fo:padding-right="0.075in" fo:padding-top="0in" fo:padding-bottom="0in" fo:border="0.5pt solid #000000"/>
    </style:style>
    <style:style style:name="Table1.D36" style:family="table-cell">
      <style:table-cell-properties fo:padding-left="0.075in" fo:padding-right="0.075in" fo:padding-top="0in" fo:padding-bottom="0in" fo:border="0.5pt solid #000000"/>
    </style:style>
    <style:style style:name="Table1.E36" style:family="table-cell">
      <style:table-cell-properties fo:padding-left="0.075in" fo:padding-right="0.075in" fo:padding-top="0in" fo:padding-bottom="0in" fo:border="0.5pt solid #000000"/>
    </style:style>
    <style:style style:name="Table1.F36" style:family="table-cell">
      <style:table-cell-properties fo:padding-left="0.075in" fo:padding-right="0.075in" fo:padding-top="0in" fo:padding-bottom="0in" fo:border="0.5pt solid #000000"/>
    </style:style>
    <style:style style:name="Table1.A37" style:family="table-cell">
      <style:table-cell-properties fo:padding-left="0.075in" fo:padding-right="0.075in" fo:padding-top="0in" fo:padding-bottom="0in" fo:border="0.5pt solid #000000"/>
    </style:style>
    <style:style style:name="Table1.B37" style:family="table-cell">
      <style:table-cell-properties fo:padding-left="0.075in" fo:padding-right="0.075in" fo:padding-top="0in" fo:padding-bottom="0in" fo:border="0.5pt solid #000000"/>
    </style:style>
    <style:style style:name="Table1.C37" style:family="table-cell">
      <style:table-cell-properties fo:padding-left="0.075in" fo:padding-right="0.075in" fo:padding-top="0in" fo:padding-bottom="0in" fo:border="0.5pt solid #000000"/>
    </style:style>
    <style:style style:name="Table1.D37" style:family="table-cell">
      <style:table-cell-properties fo:padding-left="0.075in" fo:padding-right="0.075in" fo:padding-top="0in" fo:padding-bottom="0in" fo:border="0.5pt solid #000000"/>
    </style:style>
    <style:style style:name="Table1.E37" style:family="table-cell">
      <style:table-cell-properties fo:padding-left="0.075in" fo:padding-right="0.075in" fo:padding-top="0in" fo:padding-bottom="0in" fo:border="0.5pt solid #000000"/>
    </style:style>
    <style:style style:name="Table1.F37" style:family="table-cell">
      <style:table-cell-properties fo:padding-left="0.075in" fo:padding-right="0.075in" fo:padding-top="0in" fo:padding-bottom="0in" fo:border="0.5pt solid #000000"/>
    </style:style>
    <style:style style:name="Table1.38" style:family="table-row">
      <style:table-row-properties style:min-row-height="1.2146in" fo:keep-together="auto"/>
    </style:style>
    <style:style style:name="Table1.A38" style:family="table-cell">
      <style:table-cell-properties fo:padding-left="0.075in" fo:padding-right="0.075in" fo:padding-top="0in" fo:padding-bottom="0in" fo:border="0.5pt solid #000000"/>
    </style:style>
    <style:style style:name="Table1.B38" style:family="table-cell">
      <style:table-cell-properties fo:padding-left="0.075in" fo:padding-right="0.075in" fo:padding-top="0in" fo:padding-bottom="0in" fo:border="0.5pt solid #000000"/>
    </style:style>
    <style:style style:name="Table1.C38" style:family="table-cell">
      <style:table-cell-properties fo:padding-left="0.075in" fo:padding-right="0.075in" fo:padding-top="0in" fo:padding-bottom="0in" fo:border="0.5pt solid #000000"/>
    </style:style>
    <style:style style:name="Table1.D38" style:family="table-cell">
      <style:table-cell-properties fo:padding-left="0.075in" fo:padding-right="0.075in" fo:padding-top="0in" fo:padding-bottom="0in" fo:border="0.5pt solid #000000"/>
    </style:style>
    <style:style style:name="Table1.E38" style:family="table-cell">
      <style:table-cell-properties fo:padding-left="0.075in" fo:padding-right="0.075in" fo:padding-top="0in" fo:padding-bottom="0in" fo:border="0.5pt solid #000000"/>
    </style:style>
    <style:style style:name="Table1.F38" style:family="table-cell">
      <style:table-cell-properties fo:padding-left="0.075in" fo:padding-right="0.075in" fo:padding-top="0in" fo:padding-bottom="0in" fo:border="0.5pt solid #000000"/>
    </style:style>
    <style:style style:name="Table1.39" style:family="table-row">
      <style:table-row-properties style:min-row-height="1.1924in" fo:keep-together="auto"/>
    </style:style>
    <style:style style:name="Table1.A39" style:family="table-cell">
      <style:table-cell-properties fo:padding-left="0.075in" fo:padding-right="0.075in" fo:padding-top="0in" fo:padding-bottom="0in" fo:border="0.5pt solid #000000"/>
    </style:style>
    <style:style style:name="Table1.B39" style:family="table-cell">
      <style:table-cell-properties fo:padding-left="0.075in" fo:padding-right="0.075in" fo:padding-top="0in" fo:padding-bottom="0in" fo:border="0.5pt solid #000000"/>
    </style:style>
    <style:style style:name="Table1.C39" style:family="table-cell">
      <style:table-cell-properties fo:padding-left="0.075in" fo:padding-right="0.075in" fo:padding-top="0in" fo:padding-bottom="0in" fo:border="0.5pt solid #000000"/>
    </style:style>
    <style:style style:name="Table1.D39" style:family="table-cell">
      <style:table-cell-properties fo:padding-left="0.075in" fo:padding-right="0.075in" fo:padding-top="0in" fo:padding-bottom="0in" fo:border="0.5pt solid #000000"/>
    </style:style>
    <style:style style:name="Table1.E39" style:family="table-cell">
      <style:table-cell-properties fo:padding-left="0.075in" fo:padding-right="0.075in" fo:padding-top="0in" fo:padding-bottom="0in" fo:border="0.5pt solid #000000"/>
    </style:style>
    <style:style style:name="Table1.F39" style:family="table-cell">
      <style:table-cell-properties fo:padding-left="0.075in" fo:padding-right="0.075in" fo:padding-top="0in" fo:padding-bottom="0in" fo:border="0.5pt solid #000000"/>
    </style:style>
    <style:style style:name="Table1.40" style:family="table-row">
      <style:table-row-properties style:min-row-height="0.5889in" fo:keep-together="auto"/>
    </style:style>
    <style:style style:name="Table1.A40" style:family="table-cell">
      <style:table-cell-properties fo:padding-left="0.075in" fo:padding-right="0.075in" fo:padding-top="0in" fo:padding-bottom="0in" fo:border="0.5pt solid #000000"/>
    </style:style>
    <style:style style:name="Table1.B40" style:family="table-cell">
      <style:table-cell-properties fo:padding-left="0.075in" fo:padding-right="0.075in" fo:padding-top="0in" fo:padding-bottom="0in" fo:border="0.5pt solid #000000"/>
    </style:style>
    <style:style style:name="Table1.C40" style:family="table-cell">
      <style:table-cell-properties fo:padding-left="0.075in" fo:padding-right="0.075in" fo:padding-top="0in" fo:padding-bottom="0in" fo:border="0.5pt solid #000000"/>
    </style:style>
    <style:style style:name="Table1.D40" style:family="table-cell">
      <style:table-cell-properties fo:padding-left="0.075in" fo:padding-right="0.075in" fo:padding-top="0in" fo:padding-bottom="0in" fo:border="0.5pt solid #000000"/>
    </style:style>
    <style:style style:name="Table1.E40" style:family="table-cell">
      <style:table-cell-properties fo:padding-left="0.075in" fo:padding-right="0.075in" fo:padding-top="0in" fo:padding-bottom="0in" fo:border="0.5pt solid #000000"/>
    </style:style>
    <style:style style:name="Table1.F40" style:family="table-cell">
      <style:table-cell-properties fo:padding-left="0.075in" fo:padding-right="0.075in" fo:padding-top="0in" fo:padding-bottom="0in" fo:border="0.5pt solid #000000"/>
    </style:style>
    <style:style style:name="Table1.41" style:family="table-row">
      <style:table-row-properties style:min-row-height="0.7743in" fo:keep-together="auto"/>
    </style:style>
    <style:style style:name="Table1.A41" style:family="table-cell">
      <style:table-cell-properties fo:padding-left="0.075in" fo:padding-right="0.075in" fo:padding-top="0in" fo:padding-bottom="0in" fo:border="0.5pt solid #000000"/>
    </style:style>
    <style:style style:name="Table1.B41" style:family="table-cell">
      <style:table-cell-properties fo:padding-left="0.075in" fo:padding-right="0.075in" fo:padding-top="0in" fo:padding-bottom="0in" fo:border="0.5pt solid #000000"/>
    </style:style>
    <style:style style:name="Table1.C41" style:family="table-cell">
      <style:table-cell-properties fo:padding-left="0.075in" fo:padding-right="0.075in" fo:padding-top="0in" fo:padding-bottom="0in" fo:border="0.5pt solid #000000"/>
    </style:style>
    <style:style style:name="Table1.D41" style:family="table-cell">
      <style:table-cell-properties fo:padding-left="0.075in" fo:padding-right="0.075in" fo:padding-top="0in" fo:padding-bottom="0in" fo:border="0.5pt solid #000000"/>
    </style:style>
    <style:style style:name="Table1.E41" style:family="table-cell">
      <style:table-cell-properties fo:padding-left="0.075in" fo:padding-right="0.075in" fo:padding-top="0in" fo:padding-bottom="0in" fo:border="0.5pt solid #000000"/>
    </style:style>
    <style:style style:name="Table1.F41" style:family="table-cell">
      <style:table-cell-properties fo:padding-left="0.075in" fo:padding-right="0.075in" fo:padding-top="0in" fo:padding-bottom="0in" fo:border="0.5pt solid #000000"/>
    </style:style>
    <style:style style:name="Table1.42" style:family="table-row">
      <style:table-row-properties style:min-row-height="0.6819in" fo:keep-together="auto"/>
    </style:style>
    <style:style style:name="Table1.A42" style:family="table-cell">
      <style:table-cell-properties fo:padding-left="0.075in" fo:padding-right="0.075in" fo:padding-top="0in" fo:padding-bottom="0in" fo:border="0.5pt solid #000000"/>
    </style:style>
    <style:style style:name="Table1.B42" style:family="table-cell">
      <style:table-cell-properties fo:padding-left="0.075in" fo:padding-right="0.075in" fo:padding-top="0in" fo:padding-bottom="0in" fo:border="0.5pt solid #000000"/>
    </style:style>
    <style:style style:name="Table1.C42" style:family="table-cell">
      <style:table-cell-properties fo:padding-left="0.075in" fo:padding-right="0.075in" fo:padding-top="0in" fo:padding-bottom="0in" fo:border="0.5pt solid #000000"/>
    </style:style>
    <style:style style:name="Table1.D42" style:family="table-cell">
      <style:table-cell-properties fo:padding-left="0.075in" fo:padding-right="0.075in" fo:padding-top="0in" fo:padding-bottom="0in" fo:border="0.5pt solid #000000"/>
    </style:style>
    <style:style style:name="Table1.E42" style:family="table-cell">
      <style:table-cell-properties fo:padding-left="0.075in" fo:padding-right="0.075in" fo:padding-top="0in" fo:padding-bottom="0in" fo:border="0.5pt solid #000000"/>
    </style:style>
    <style:style style:name="Table1.F42" style:family="table-cell">
      <style:table-cell-properties fo:padding-left="0.075in" fo:padding-right="0.075in" fo:padding-top="0in" fo:padding-bottom="0in" fo:border="0.5pt solid #000000"/>
    </style:style>
    <style:style style:name="Table1.43" style:family="table-row">
      <style:table-row-properties style:min-row-height="1.425in" fo:keep-together="auto"/>
    </style:style>
    <style:style style:name="Table1.A43" style:family="table-cell">
      <style:table-cell-properties fo:padding-left="0.075in" fo:padding-right="0.075in" fo:padding-top="0in" fo:padding-bottom="0in" fo:border="0.5pt solid #000000"/>
    </style:style>
    <style:style style:name="Table1.B43" style:family="table-cell">
      <style:table-cell-properties fo:padding-left="0.075in" fo:padding-right="0.075in" fo:padding-top="0in" fo:padding-bottom="0in" fo:border="0.5pt solid #000000"/>
    </style:style>
    <style:style style:name="Table1.C43" style:family="table-cell">
      <style:table-cell-properties fo:padding-left="0.075in" fo:padding-right="0.075in" fo:padding-top="0in" fo:padding-bottom="0in" fo:border="0.5pt solid #000000"/>
    </style:style>
    <style:style style:name="Table1.D43" style:family="table-cell">
      <style:table-cell-properties fo:padding-left="0.075in" fo:padding-right="0.075in" fo:padding-top="0in" fo:padding-bottom="0in" fo:border="0.5pt solid #000000"/>
    </style:style>
    <style:style style:name="Table1.E43" style:family="table-cell">
      <style:table-cell-properties fo:padding-left="0.075in" fo:padding-right="0.075in" fo:padding-top="0in" fo:padding-bottom="0in" fo:border="0.5pt solid #000000"/>
    </style:style>
    <style:style style:name="Table1.F43" style:family="table-cell">
      <style:table-cell-properties fo:padding-left="0.075in" fo:padding-right="0.075in" fo:padding-top="0in" fo:padding-bottom="0in" fo:border="0.5pt solid #000000"/>
    </style:style>
    <style:style style:name="Table1.A44" style:family="table-cell">
      <style:table-cell-properties fo:padding-left="0.075in" fo:padding-right="0.075in" fo:padding-top="0in" fo:padding-bottom="0in" fo:border="0.5pt solid #000000"/>
    </style:style>
    <style:style style:name="Table1.B44" style:family="table-cell">
      <style:table-cell-properties fo:padding-left="0.075in" fo:padding-right="0.075in" fo:padding-top="0in" fo:padding-bottom="0in" fo:border="0.5pt solid #000000"/>
    </style:style>
    <style:style style:name="Table1.C44" style:family="table-cell">
      <style:table-cell-properties fo:padding-left="0.075in" fo:padding-right="0.075in" fo:padding-top="0in" fo:padding-bottom="0in" fo:border="0.5pt solid #000000"/>
    </style:style>
    <style:style style:name="Table1.D44" style:family="table-cell">
      <style:table-cell-properties fo:padding-left="0.075in" fo:padding-right="0.075in" fo:padding-top="0in" fo:padding-bottom="0in" fo:border="0.5pt solid #000000"/>
    </style:style>
    <style:style style:name="Table1.E44" style:family="table-cell">
      <style:table-cell-properties fo:padding-left="0.075in" fo:padding-right="0.075in" fo:padding-top="0in" fo:padding-bottom="0in" fo:border="0.5pt solid #000000"/>
    </style:style>
    <style:style style:name="Table1.F44" style:family="table-cell">
      <style:table-cell-properties fo:padding-left="0.075in" fo:padding-right="0.075in" fo:padding-top="0in" fo:padding-bottom="0in" fo:border="0.5pt solid #000000"/>
    </style:style>
    <style:style style:name="Table1.A45" style:family="table-cell">
      <style:table-cell-properties fo:padding-left="0.075in" fo:padding-right="0.075in" fo:padding-top="0in" fo:padding-bottom="0in" fo:border="0.5pt solid #000000"/>
    </style:style>
    <style:style style:name="Table1.B45" style:family="table-cell">
      <style:table-cell-properties fo:padding-left="0.075in" fo:padding-right="0.075in" fo:padding-top="0in" fo:padding-bottom="0in" fo:border="0.5pt solid #000000"/>
    </style:style>
    <style:style style:name="Table1.C45" style:family="table-cell">
      <style:table-cell-properties fo:padding-left="0.075in" fo:padding-right="0.075in" fo:padding-top="0in" fo:padding-bottom="0in" fo:border="0.5pt solid #000000"/>
    </style:style>
    <style:style style:name="Table1.D45" style:family="table-cell">
      <style:table-cell-properties fo:padding-left="0.075in" fo:padding-right="0.075in" fo:padding-top="0in" fo:padding-bottom="0in" fo:border="0.5pt solid #000000"/>
    </style:style>
    <style:style style:name="Table1.E45" style:family="table-cell">
      <style:table-cell-properties fo:padding-left="0.075in" fo:padding-right="0.075in" fo:padding-top="0in" fo:padding-bottom="0in" fo:border="0.5pt solid #000000"/>
    </style:style>
    <style:style style:name="Table1.F45" style:family="table-cell">
      <style:table-cell-properties fo:padding-left="0.075in" fo:padding-right="0.075in" fo:padding-top="0in" fo:padding-bottom="0in" fo:border="0.5pt solid #000000"/>
    </style:style>
    <style:style style:name="Table1.A46" style:family="table-cell">
      <style:table-cell-properties fo:padding-left="0.075in" fo:padding-right="0.075in" fo:padding-top="0in" fo:padding-bottom="0in" fo:border="0.5pt solid #000000"/>
    </style:style>
    <style:style style:name="Table1.B46" style:family="table-cell">
      <style:table-cell-properties fo:padding-left="0.075in" fo:padding-right="0.075in" fo:padding-top="0in" fo:padding-bottom="0in" fo:border="0.5pt solid #000000"/>
    </style:style>
    <style:style style:name="Table1.C46" style:family="table-cell">
      <style:table-cell-properties fo:padding-left="0.075in" fo:padding-right="0.075in" fo:padding-top="0in" fo:padding-bottom="0in" fo:border="0.5pt solid #000000"/>
    </style:style>
    <style:style style:name="Table1.D46" style:family="table-cell">
      <style:table-cell-properties fo:padding-left="0.075in" fo:padding-right="0.075in" fo:padding-top="0in" fo:padding-bottom="0in" fo:border="0.5pt solid #000000"/>
    </style:style>
    <style:style style:name="Table1.E46" style:family="table-cell">
      <style:table-cell-properties fo:padding-left="0.075in" fo:padding-right="0.075in" fo:padding-top="0in" fo:padding-bottom="0in" fo:border="0.5pt solid #000000"/>
    </style:style>
    <style:style style:name="Table1.F46" style:family="table-cell">
      <style:table-cell-properties fo:padding-left="0.075in" fo:padding-right="0.075in" fo:padding-top="0in" fo:padding-bottom="0in" fo:border="0.5pt solid #000000"/>
    </style:style>
    <style:style style:name="Table1.A47" style:family="table-cell">
      <style:table-cell-properties fo:padding-left="0.075in" fo:padding-right="0.075in" fo:padding-top="0in" fo:padding-bottom="0in" fo:border="0.5pt solid #000000"/>
    </style:style>
    <style:style style:name="Table1.B47" style:family="table-cell">
      <style:table-cell-properties fo:padding-left="0.075in" fo:padding-right="0.075in" fo:padding-top="0in" fo:padding-bottom="0in" fo:border="0.5pt solid #000000"/>
    </style:style>
    <style:style style:name="Table1.C47" style:family="table-cell">
      <style:table-cell-properties fo:padding-left="0.075in" fo:padding-right="0.075in" fo:padding-top="0in" fo:padding-bottom="0in" fo:border="0.5pt solid #000000"/>
    </style:style>
    <style:style style:name="Table1.D47" style:family="table-cell">
      <style:table-cell-properties fo:padding-left="0.075in" fo:padding-right="0.075in" fo:padding-top="0in" fo:padding-bottom="0in" fo:border="0.5pt solid #000000"/>
    </style:style>
    <style:style style:name="Table1.E47" style:family="table-cell">
      <style:table-cell-properties fo:padding-left="0.075in" fo:padding-right="0.075in" fo:padding-top="0in" fo:padding-bottom="0in" fo:border="0.5pt solid #000000"/>
    </style:style>
    <style:style style:name="Table1.F47" style:family="table-cell">
      <style:table-cell-properties fo:padding-left="0.075in" fo:padding-right="0.075in" fo:padding-top="0in" fo:padding-bottom="0in" fo:border="0.5pt solid #000000"/>
    </style:style>
    <style:style style:name="Table1.A48" style:family="table-cell">
      <style:table-cell-properties fo:padding-left="0.075in" fo:padding-right="0.075in" fo:padding-top="0in" fo:padding-bottom="0in" fo:border="0.5pt solid #000000"/>
    </style:style>
    <style:style style:name="Table1.B48" style:family="table-cell">
      <style:table-cell-properties fo:padding-left="0.075in" fo:padding-right="0.075in" fo:padding-top="0in" fo:padding-bottom="0in" fo:border="0.5pt solid #000000"/>
    </style:style>
    <style:style style:name="Table1.C48" style:family="table-cell">
      <style:table-cell-properties fo:padding-left="0.075in" fo:padding-right="0.075in" fo:padding-top="0in" fo:padding-bottom="0in" fo:border="0.5pt solid #000000"/>
    </style:style>
    <style:style style:name="Table1.D48" style:family="table-cell">
      <style:table-cell-properties fo:padding-left="0.075in" fo:padding-right="0.075in" fo:padding-top="0in" fo:padding-bottom="0in" fo:border="0.5pt solid #000000"/>
    </style:style>
    <style:style style:name="Table1.E48" style:family="table-cell">
      <style:table-cell-properties fo:padding-left="0.075in" fo:padding-right="0.075in" fo:padding-top="0in" fo:padding-bottom="0in" fo:border="0.5pt solid #000000"/>
    </style:style>
    <style:style style:name="Table1.F48" style:family="table-cell">
      <style:table-cell-properties fo:padding-left="0.075in" fo:padding-right="0.075in" fo:padding-top="0in" fo:padding-bottom="0in" fo:border="0.5pt solid #000000"/>
    </style:style>
    <style:style style:name="Table1.A49" style:family="table-cell">
      <style:table-cell-properties fo:padding-left="0.075in" fo:padding-right="0.075in" fo:padding-top="0in" fo:padding-bottom="0in" fo:border="0.5pt solid #000000"/>
    </style:style>
    <style:style style:name="Table1.B49" style:family="table-cell">
      <style:table-cell-properties fo:padding-left="0.075in" fo:padding-right="0.075in" fo:padding-top="0in" fo:padding-bottom="0in" fo:border="0.5pt solid #000000"/>
    </style:style>
    <style:style style:name="Table1.C49" style:family="table-cell">
      <style:table-cell-properties fo:padding-left="0.075in" fo:padding-right="0.075in" fo:padding-top="0in" fo:padding-bottom="0in" fo:border="0.5pt solid #000000"/>
    </style:style>
    <style:style style:name="Table1.D49" style:family="table-cell">
      <style:table-cell-properties fo:padding-left="0.075in" fo:padding-right="0.075in" fo:padding-top="0in" fo:padding-bottom="0in" fo:border="0.5pt solid #000000"/>
    </style:style>
    <style:style style:name="Table1.E49" style:family="table-cell">
      <style:table-cell-properties fo:padding-left="0.075in" fo:padding-right="0.075in" fo:padding-top="0in" fo:padding-bottom="0in" fo:border="0.5pt solid #000000"/>
    </style:style>
    <style:style style:name="Table1.F49" style:family="table-cell">
      <style:table-cell-properties fo:padding-left="0.075in" fo:padding-right="0.075in" fo:padding-top="0in" fo:padding-bottom="0in" fo:border="0.5pt solid #000000"/>
    </style:style>
    <style:style style:name="Table1.50" style:family="table-row">
      <style:table-row-properties style:min-row-height="0.0507in" fo:keep-together="auto"/>
    </style:style>
    <style:style style:name="Table1.A50" style:family="table-cell">
      <style:table-cell-properties fo:padding-left="0.075in" fo:padding-right="0.075in" fo:padding-top="0in" fo:padding-bottom="0in" fo:border="0.5pt solid #000000"/>
    </style:style>
    <style:style style:name="Table1.B50" style:family="table-cell">
      <style:table-cell-properties fo:padding-left="0.075in" fo:padding-right="0.075in" fo:padding-top="0in" fo:padding-bottom="0in" fo:border="0.5pt solid #000000"/>
    </style:style>
    <style:style style:name="Table1.C50" style:family="table-cell">
      <style:table-cell-properties fo:padding-left="0.075in" fo:padding-right="0.075in" fo:padding-top="0in" fo:padding-bottom="0in" fo:border="0.5pt solid #000000"/>
    </style:style>
    <style:style style:name="Table1.D50" style:family="table-cell">
      <style:table-cell-properties fo:padding-left="0.075in" fo:padding-right="0.075in" fo:padding-top="0in" fo:padding-bottom="0in" fo:border="0.5pt solid #000000"/>
    </style:style>
    <style:style style:name="Table1.E50" style:family="table-cell">
      <style:table-cell-properties fo:padding-left="0.075in" fo:padding-right="0.075in" fo:padding-top="0in" fo:padding-bottom="0in" fo:border="0.5pt solid #000000"/>
    </style:style>
    <style:style style:name="Table1.F50" style:family="table-cell">
      <style:table-cell-properties fo:padding-left="0.075in" fo:padding-right="0.075in" fo:padding-top="0in" fo:padding-bottom="0in" fo:border="0.5pt solid #000000"/>
    </style:style>
    <style:style style:name="Table1.51" style:family="table-row">
      <style:table-row-properties style:min-row-height="0.0007in" fo:keep-together="auto"/>
    </style:style>
    <style:style style:name="Table1.A51" style:family="table-cell">
      <style:table-cell-properties fo:padding-left="0.075in" fo:padding-right="0.075in" fo:padding-top="0in" fo:padding-bottom="0in" fo:border="0.5pt solid #000000"/>
    </style:style>
    <style:style style:name="Table1.B51" style:family="table-cell">
      <style:table-cell-properties fo:padding-left="0.075in" fo:padding-right="0.075in" fo:padding-top="0in" fo:padding-bottom="0in" fo:border="0.5pt solid #000000"/>
    </style:style>
    <style:style style:name="Table1.C51" style:family="table-cell">
      <style:table-cell-properties fo:padding-left="0.075in" fo:padding-right="0.075in" fo:padding-top="0in" fo:padding-bottom="0in" fo:border="0.5pt solid #000000"/>
    </style:style>
    <style:style style:name="Table1.D51" style:family="table-cell">
      <style:table-cell-properties fo:padding-left="0.075in" fo:padding-right="0.075in" fo:padding-top="0in" fo:padding-bottom="0in" fo:border="0.5pt solid #000000"/>
    </style:style>
    <style:style style:name="Table1.E51" style:family="table-cell">
      <style:table-cell-properties fo:padding-left="0.075in" fo:padding-right="0.075in" fo:padding-top="0in" fo:padding-bottom="0in" fo:border="0.5pt solid #000000"/>
    </style:style>
    <style:style style:name="Table1.F51" style:family="table-cell">
      <style:table-cell-properties fo:padding-left="0.075in" fo:padding-right="0.075in" fo:padding-top="0in" fo:padding-bottom="0in" fo:border="0.5pt solid #000000"/>
    </style:style>
    <style:style style:name="Table1.52" style:family="table-row">
      <style:table-row-properties style:min-row-height="0.0083in" fo:keep-together="auto"/>
    </style:style>
    <style:style style:name="Table1.A52" style:family="table-cell">
      <style:table-cell-properties fo:padding-left="0.075in" fo:padding-right="0.075in" fo:padding-top="0in" fo:padding-bottom="0in" fo:border="0.5pt solid #000000"/>
    </style:style>
    <style:style style:name="Table1.B52" style:family="table-cell">
      <style:table-cell-properties fo:padding-left="0.075in" fo:padding-right="0.075in" fo:padding-top="0in" fo:padding-bottom="0in" fo:border="0.5pt solid #000000"/>
    </style:style>
    <style:style style:name="Table1.C52" style:family="table-cell">
      <style:table-cell-properties fo:padding-left="0.075in" fo:padding-right="0.075in" fo:padding-top="0in" fo:padding-bottom="0in" fo:border="0.5pt solid #000000"/>
    </style:style>
    <style:style style:name="Table1.D52" style:family="table-cell">
      <style:table-cell-properties fo:padding-left="0.075in" fo:padding-right="0.075in" fo:padding-top="0in" fo:padding-bottom="0in" fo:border="0.5pt solid #000000"/>
    </style:style>
    <style:style style:name="Table1.E52" style:family="table-cell">
      <style:table-cell-properties fo:padding-left="0.075in" fo:padding-right="0.075in" fo:padding-top="0in" fo:padding-bottom="0in" fo:border="0.5pt solid #000000"/>
    </style:style>
    <style:style style:name="Table1.F52" style:family="table-cell">
      <style:table-cell-properties fo:padding-left="0.075in" fo:padding-right="0.075in" fo:padding-top="0in" fo:padding-bottom="0in" fo:border="0.5pt solid #000000"/>
    </style:style>
    <style:style style:name="P1" style:family="paragraph" style:parent-style-name="Standard">
      <style:paragraph-properties fo:margin-top="0in" fo:margin-bottom="0in" loext:contextual-spacing="false" fo:line-height="100%"/>
    </style:style>
    <style:style style:name="P2" style:family="paragraph" style:parent-style-name="Standard">
      <style:paragraph-properties fo:margin-top="0in" fo:margin-bottom="0in" loext:contextual-spacing="false" fo:line-height="100%" fo:text-align="center" style:justify-single-word="false"/>
    </style:style>
    <style:style style:name="P3" style:family="paragraph" style:parent-style-name="Standard">
      <style:paragraph-properties fo:margin-top="0in" fo:margin-bottom="0in" loext:contextual-spacing="false" fo:line-height="100%" fo:text-align="center" style:justify-single-word="false">
        <style:tab-stops>
          <style:tab-stop style:position="5.3161in"/>
          <style:tab-stop style:position="5.4146in"/>
        </style:tab-stops>
      </style:paragraph-properties>
    </style:style>
    <style:style style:name="P4" style:family="paragraph" style:parent-style-name="Standard">
      <style:paragraph-properties fo:margin-top="0in" fo:margin-bottom="0in" loext:contextual-spacing="false" fo:line-height="100%" fo:text-align="justify" style:justify-single-word="false"/>
    </style:style>
    <style:style style:name="P5" style:family="paragraph" style:parent-style-name="Standard">
      <style:paragraph-properties fo:margin-top="0in" fo:margin-bottom="0in" loext:contextual-spacing="false" fo:line-height="100%">
        <style:tab-stops>
          <style:tab-stop style:position="5.3161in"/>
          <style:tab-stop style:position="5.4146in"/>
        </style:tab-stops>
      </style:paragraph-properties>
    </style:style>
    <style:style style:name="P6" style:family="paragraph" style:parent-style-name="Standard">
      <loext:graphic-properties draw:fill="solid" draw:fill-color="#ffffff"/>
      <style:paragraph-properties fo:margin-top="0in" fo:margin-bottom="0in" loext:contextual-spacing="false" fo:line-height="100%" fo:background-color="#ffffff"/>
    </style:style>
    <style:style style:name="P7" style:family="paragraph" style:parent-style-name="Standard">
      <style:paragraph-properties fo:margin-top="0in" fo:margin-bottom="0in" loext:contextual-spacing="false" fo:line-height="100%">
        <style:tab-stops>
          <style:tab-stop style:position="0.3in"/>
        </style:tab-stops>
      </style:paragraph-properties>
    </style:style>
    <style:style style:name="P8" style:family="paragraph" style:parent-style-name="Standard">
      <style:paragraph-properties fo:margin-top="0in" fo:margin-bottom="0in" loext:contextual-spacing="false" fo:line-height="100%">
        <style:tab-stops>
          <style:tab-stop style:position="0.2402in"/>
        </style:tab-stops>
      </style:paragraph-properties>
    </style:style>
    <style:style style:name="P9" style:family="paragraph" style:parent-style-name="Standard">
      <style:paragraph-properties fo:margin-top="0in" fo:margin-bottom="0in" loext:contextual-spacing="false" fo:line-height="100%">
        <style:tab-stops>
          <style:tab-stop style:position="0.6898in"/>
        </style:tab-stops>
      </style:paragraph-properties>
    </style:style>
    <style:style style:name="P10" style:family="paragraph" style:parent-style-name="Standard">
      <style:paragraph-properties fo:margin-top="0in" fo:margin-bottom="0in" loext:contextual-spacing="false" fo:line-height="100%">
        <style:tab-stops>
          <style:tab-stop style:position="0.178in"/>
          <style:tab-stop style:position="0.4252in"/>
          <style:tab-stop style:position="0.55in"/>
        </style:tab-stops>
      </style:paragraph-properties>
    </style:style>
    <style:style style:name="P11" style:family="paragraph" style:parent-style-name="Standard">
      <style:paragraph-properties fo:margin-top="0in" fo:margin-bottom="0in" loext:contextual-spacing="false" fo:line-height="100%"/>
      <style:text-properties fo:color="#000000" style:font-name="GHEA Grapalat" fo:font-size="10pt" style:font-name-asian="GHEA Grapalat2" style:font-size-asian="10pt" style:font-name-complex="GHEA Grapalat2" style:font-size-complex="10pt"/>
    </style:style>
    <style:style style:name="P12" style:family="paragraph" style:parent-style-name="Standard">
      <style:paragraph-properties fo:margin-top="0in" fo:margin-bottom="0in" loext:contextual-spacing="false" fo:line-height="100%" fo:text-align="center" style:justify-single-word="false"/>
      <style:text-properties fo:color="#000000" style:font-name="GHEA Grapalat" fo:font-size="10pt" style:font-name-asian="GHEA Grapalat2" style:font-size-asian="10pt" style:font-name-complex="GHEA Grapalat2" style:font-size-complex="10pt"/>
    </style:style>
    <style:style style:name="P13" style:family="paragraph" style:parent-style-name="Standard">
      <style:paragraph-properties fo:margin-top="0in" fo:margin-bottom="0in" loext:contextual-spacing="false" fo:line-height="100%"/>
      <style:text-properties fo:color="#ff0000" style:font-name="GHEA Grapalat" fo:font-size="10pt" style:font-name-asian="GHEA Grapalat2" style:font-size-asian="10pt" style:font-name-complex="GHEA Grapalat2" style:font-size-complex="10pt"/>
    </style:style>
    <style:style style:name="P14" style:family="paragraph" style:parent-style-name="Standard">
      <style:paragraph-properties fo:margin-top="0in" fo:margin-bottom="0in" loext:contextual-spacing="false" fo:line-height="100%"/>
      <style:text-properties style:font-name="GHEA Grapalat" fo:font-size="10pt" style:font-name-asian="GHEA Grapalat2" style:font-size-asian="10pt" style:font-name-complex="GHEA Grapalat2" style:font-size-complex="10pt"/>
    </style:style>
    <style:style style:name="P15" style:family="paragraph" style:parent-style-name="Standard" style:master-page-name="Standard">
      <style:paragraph-properties fo:margin-top="0in" fo:margin-bottom="0in" loext:contextual-spacing="false" fo:line-height="100%" fo:text-align="center" style:justify-single-word="false" style:page-number="1">
        <style:tab-stops>
          <style:tab-stop style:position="5.3161in"/>
          <style:tab-stop style:position="5.4146in"/>
        </style:tab-stops>
      </style:paragraph-properties>
    </style:style>
    <style:style style:name="P16" style:family="paragraph" style:parent-style-name="Standard">
      <style:paragraph-properties fo:margin-left="-0.0339in" fo:margin-right="-0.0752in" fo:margin-top="0in" fo:margin-bottom="0in" loext:contextual-spacing="false" fo:line-height="100%" fo:text-align="center" style:justify-single-word="false" fo:text-indent="0in" style:auto-text-indent="false"/>
    </style:style>
    <style:style style:name="P17" style:family="paragraph" style:parent-style-name="Standard">
      <style:paragraph-properties fo:margin-left="0in" fo:margin-right="0in" fo:margin-top="0in" fo:margin-bottom="0in" loext:contextual-spacing="false" fo:line-height="115%" fo:text-align="start" style:justify-single-word="false" fo:keep-together="auto" fo:orphans="2" fo:widows="2" fo:text-indent="0in" style:auto-text-indent="false" fo:padding="0in" fo:border="none" fo:keep-with-next="auto"/>
    </style:style>
    <style:style style:name="P18" style:family="paragraph" style:parent-style-name="Standard">
      <loext:graphic-properties draw:fill="solid" draw:fill-color="#ffffff"/>
      <style:paragraph-properties fo:margin-left="0in" fo:margin-right="0in" fo:margin-top="0in" fo:margin-bottom="0in" loext:contextual-spacing="false" fo:line-height="115%" fo:text-align="start" style:justify-single-word="false" fo:keep-together="auto" fo:orphans="2" fo:widows="2" fo:text-indent="0in" style:auto-text-indent="false" fo:background-color="#ffffff" fo:padding="0in" fo:border="none" fo:keep-with-next="auto">
        <style:tab-stops>
          <style:tab-stop style:position="1.5311in"/>
        </style:tab-stops>
      </style:paragraph-properties>
    </style:style>
    <style:style style:name="P19" style:family="paragraph" style:parent-style-name="Standard">
      <loext:graphic-properties draw:fill="solid" draw:fill-color="#ffffff"/>
      <style:paragraph-properties fo:margin-left="0in" fo:margin-right="0in" fo:margin-top="0in" fo:margin-bottom="0in" loext:contextual-spacing="false" fo:line-height="115%" fo:text-align="start" style:justify-single-word="false" fo:keep-together="auto" fo:orphans="2" fo:widows="2" fo:text-indent="0in" style:auto-text-indent="false" fo:background-color="#ffffff" fo:padding="0in" fo:border="none" fo:keep-with-next="auto"/>
    </style:style>
    <style:style style:name="P20" style:family="paragraph" style:parent-style-name="Standard">
      <style:paragraph-properties fo:margin-left="0in" fo:margin-right="0in" fo:margin-top="0in" fo:margin-bottom="0in" loext:contextual-spacing="false" fo:line-height="115%" fo:text-align="justify" style:justify-single-word="false" fo:keep-together="auto" fo:orphans="2" fo:widows="2" fo:text-indent="0in" style:auto-text-indent="false" fo:padding="0in" fo:border="none" fo:keep-with-next="auto"/>
    </style:style>
    <style:style style:name="P21" style:family="paragraph" style:parent-style-name="Standard">
      <style:paragraph-properties fo:margin-left="0in" fo:margin-right="0in" fo:margin-top="0in" fo:margin-bottom="0in" loext:contextual-spacing="false" fo:line-height="115%" fo:text-align="justify" style:justify-single-word="false" fo:keep-together="auto" fo:orphans="2" fo:widows="2" fo:text-indent="0in" style:auto-text-indent="false" fo:padding="0in" fo:border="none" fo:keep-with-next="auto">
        <style:tab-stops>
          <style:tab-stop style:position="0.2563in"/>
          <style:tab-stop style:position="5.3161in"/>
          <style:tab-stop style:position="5.4146in"/>
        </style:tab-stops>
      </style:paragraph-properties>
    </style:style>
    <style:style style:name="P22"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padding="0in" fo:border="none" fo:keep-with-next="auto"/>
      <style:text-properties fo:color="#000000" style:font-name="GHEA Grapalat" fo:font-size="10pt" style:font-name-asian="GHEA Grapalat2" style:font-size-asian="10pt" style:font-name-complex="GHEA Grapalat2" style:font-size-complex="10pt"/>
    </style:style>
    <style:style style:name="P23" style:family="paragraph" style:parent-style-name="Standard">
      <style:paragraph-properties fo:margin-left="0in" fo:margin-right="0in" fo:margin-top="0in" fo:margin-bottom="0in" loext:contextual-spacing="false" fo:line-height="100%" fo:text-indent="0.1437in" style:auto-text-indent="false"/>
    </style:style>
    <style:style style:name="P24" style:family="paragraph" style:parent-style-name="Standard">
      <style:paragraph-properties fo:margin-left="0in" fo:margin-right="0.0854in" fo:margin-top="0in" fo:margin-bottom="0in" loext:contextual-spacing="false" fo:line-height="100%" fo:text-indent="0.1437in" style:auto-text-indent="false"/>
    </style:style>
    <style:style style:name="P25" style:family="paragraph" style:parent-style-name="Standard">
      <style:paragraph-properties fo:margin-left="0in" fo:margin-right="-0.028in" fo:margin-top="0in" fo:margin-bottom="0in" loext:contextual-spacing="false" fo:line-height="100%" fo:text-indent="0in" style:auto-text-indent="false">
        <style:tab-stops>
          <style:tab-stop style:position="0.3937in"/>
          <style:tab-stop style:position="1.1252in"/>
        </style:tab-stops>
      </style:paragraph-properties>
    </style:style>
    <style:style style:name="P26" style:family="paragraph" style:parent-style-name="Standard">
      <style:paragraph-properties fo:margin-left="0in" fo:margin-right="-0.0752in" fo:margin-top="0in" fo:margin-bottom="0in" loext:contextual-spacing="false" fo:line-height="100%" fo:text-indent="0in" style:auto-text-indent="false"/>
    </style:style>
    <style:style style:name="P27" style:family="paragraph" style:parent-style-name="Standard">
      <loext:graphic-properties draw:fill="solid" draw:fill-color="#ffffff"/>
      <style:paragraph-properties fo:margin-top="0in" fo:margin-bottom="0.0835in" loext:contextual-spacing="false" fo:line-height="100%" fo:text-align="justify" style:justify-single-word="false" fo:background-color="#ffffff"/>
    </style:style>
    <style:style style:name="P28" style:family="paragraph" style:parent-style-name="Standard">
      <style:paragraph-properties fo:margin-left="0in" fo:margin-right="0in" fo:margin-top="0in" fo:margin-bottom="0in" loext:contextual-spacing="false" fo:line-height="100%" fo:text-align="justify" style:justify-single-word="false" fo:text-indent="0.3937in" style:auto-text-indent="false"/>
    </style:style>
    <style:style style:name="P29" style:family="paragraph" style:parent-style-name="Standard">
      <loext:graphic-properties draw:fill="solid" draw:fill-color="#ffffff"/>
      <style:paragraph-properties fo:margin-left="0in" fo:margin-right="0in" fo:margin-top="0in" fo:margin-bottom="0in" loext:contextual-spacing="false" fo:line-height="100%" fo:text-align="justify" style:justify-single-word="false" fo:text-indent="0.3937in" style:auto-text-indent="false" fo:background-color="#ffffff"/>
    </style:style>
    <style:style style:name="P30" style:family="paragraph" style:parent-style-name="Standard" style:list-style-name="WWNum1">
      <style:paragraph-properties fo:margin-left="0.5in" fo:margin-right="0in" fo:margin-top="0in" fo:margin-bottom="0in" loext:contextual-spacing="false" fo:line-height="115%" fo:text-align="justify" style:justify-single-word="false" fo:keep-together="auto" fo:orphans="2" fo:widows="2" fo:text-indent="-0.25in" style:auto-text-indent="false" fo:padding="0in" fo:border="none" fo:keep-with-next="auto"/>
    </style:style>
    <style:style style:name="P31" style:family="paragraph" style:parent-style-name="Standard" style:list-style-name="WWNum2">
      <style:paragraph-properties fo:margin-left="0.5in" fo:margin-right="0in" fo:margin-top="0in" fo:margin-bottom="0in" loext:contextual-spacing="false" fo:line-height="115%" fo:text-align="justify" style:justify-single-word="false" fo:keep-together="auto" fo:orphans="2" fo:widows="2" fo:text-indent="-0.25in" style:auto-text-indent="false" fo:padding="0in" fo:border="none" fo:keep-with-next="auto"/>
    </style:style>
    <style:style style:name="P32" style:family="paragraph" style:parent-style-name="Standard">
      <style:paragraph-properties fo:margin-left="0in" fo:margin-right="0in" fo:margin-top="0in" fo:margin-bottom="0in" loext:contextual-spacing="false" fo:line-height="100%" fo:text-align="justify" style:justify-single-word="false" fo:text-indent="0.25in" style:auto-text-indent="false"/>
    </style:style>
    <style:style style:name="P33" style:family="paragraph" style:parent-style-name="Standard">
      <style:paragraph-properties fo:margin-left="0in" fo:margin-right="0.0409in" fo:margin-top="0in" fo:margin-bottom="0in" loext:contextual-spacing="false" fo:line-height="100%" fo:text-indent="0in" style:auto-text-indent="false">
        <style:tab-stops>
          <style:tab-stop style:position="0.3472in"/>
        </style:tab-stops>
      </style:paragraph-properties>
      <style:text-properties fo:color="#000000" style:font-name="GHEA Grapalat" fo:font-size="10pt" style:font-name-asian="GHEA Grapalat2" style:font-size-asian="10pt" style:font-name-complex="GHEA Grapalat2" style:font-size-complex="10pt"/>
    </style:style>
    <style:style style:name="P34" style:family="paragraph" style:parent-style-name="Standard">
      <style:paragraph-properties fo:margin-left="0in" fo:margin-right="0.0409in" fo:margin-top="0in" fo:margin-bottom="0in" loext:contextual-spacing="false" fo:line-height="100%" fo:text-indent="0in" style:auto-text-indent="false">
        <style:tab-stops>
          <style:tab-stop style:position="0.3472in"/>
        </style:tab-stops>
      </style:paragraph-properties>
    </style:style>
    <style:style style:name="P35" style:family="paragraph" style:parent-style-name="Standard" style:list-style-name="WWNum3">
      <style:paragraph-properties fo:margin-left="0.1035in" fo:margin-right="0in" fo:margin-top="0in" fo:margin-bottom="0in" loext:contextual-spacing="false" fo:line-height="100%" fo:text-indent="-0.1035in" style:auto-text-indent="false"/>
    </style:style>
    <style:style style:name="P36" style:family="paragraph" style:parent-style-name="Standard">
      <style:paragraph-properties fo:margin-left="0.0252in" fo:margin-right="0in" fo:margin-top="0in" fo:margin-bottom="0in" loext:contextual-spacing="false" fo:line-height="100%" fo:text-indent="0in" style:auto-text-indent="false">
        <style:tab-stops>
          <style:tab-stop style:position="0.178in"/>
        </style:tab-stops>
      </style:paragraph-properties>
    </style:style>
    <style:style style:name="P37" style:family="paragraph" style:parent-style-name="Standard">
      <style:paragraph-properties fo:margin-left="0.0252in" fo:margin-right="0in" fo:margin-top="0in" fo:margin-bottom="0in" loext:contextual-spacing="false" fo:line-height="100%" fo:text-indent="0in" style:auto-text-indent="false">
        <style:tab-stops>
          <style:tab-stop style:position="0.178in"/>
          <style:tab-stop style:position="0.4252in"/>
          <style:tab-stop style:position="0.55in"/>
        </style:tab-stops>
      </style:paragraph-properties>
    </style:style>
    <style:style style:name="P38" style:family="paragraph" style:parent-style-name="Standard" style:list-style-name="WWNum4">
      <style:paragraph-properties fo:margin-left="0.402in" fo:margin-right="0in" fo:margin-top="0in" fo:margin-bottom="0in" loext:contextual-spacing="false" fo:line-height="115%" fo:text-align="start" style:justify-single-word="false" fo:keep-together="auto" fo:orphans="2" fo:widows="2" fo:text-indent="-0.152in" style:auto-text-indent="false" fo:padding="0in" fo:border="none" fo:keep-with-next="auto"/>
    </style:style>
    <style:style style:name="T1" style:family="text">
      <style:text-properties style:font-name="GHEA Grapalat" fo:font-size="10pt" fo:font-weight="bold" style:font-name-asian="GHEA Grapalat2" style:font-size-asian="10pt" style:font-weight-asian="bold" style:font-name-complex="GHEA Grapalat2" style:font-size-complex="10pt" style:font-weight-complex="bold"/>
    </style:style>
    <style:style style:name="T2" style:family="text">
      <style:text-properties style:font-name="GHEA Grapalat" fo:font-size="10pt" style:font-name-asian="GHEA Grapalat2" style:font-size-asian="10pt" style:font-name-complex="GHEA Grapalat2" style:font-size-complex="10pt"/>
    </style:style>
    <style:style style:name="T3" style:family="text">
      <style:text-properties style:font-name="GHEA Grapalat" fo:font-size="10pt" style:font-name-asian="GHEA Grapalat2" style:font-size-asian="10pt" style:font-name-complex="GHEA Grapalat2" style:font-size-complex="10pt" fo:background-color="#ffffff"/>
    </style:style>
    <style:style style:name="T4" style:family="text">
      <style:text-properties fo:color="#000000" style:font-name="GHEA Grapalat" fo:font-size="10pt" style:font-name-asian="GHEA Grapalat2" style:font-size-asian="10pt" style:font-name-complex="GHEA Grapalat2" style:font-size-complex="10pt"/>
    </style:style>
    <style:style style:name="T5" style:family="text">
      <style:text-properties fo:font-variant="normal" fo:text-transform="none" fo:color="#000000" style:text-line-through-style="none" style:text-line-through-type="none" style:text-position="0% 100%" style:font-name="GHEA Grapalat" fo:font-size="10pt" fo:font-style="normal" style:text-underline-style="none" fo:font-weight="normal" style:font-name-asian="GHEA Grapalat2" style:font-size-asian="10pt" style:font-style-asian="normal" style:font-weight-asian="normal" style:font-name-complex="GHEA Grapalat2" style:font-size-complex="10pt" style:font-style-complex="normal" style:font-weight-complex="normal"/>
    </style:style>
    <style:style style:name="T6" style:family="text">
      <style:text-properties fo:font-variant="normal" fo:text-transform="none" fo:color="#000000" style:text-line-through-style="none" style:text-line-through-type="none" style:text-position="0% 100%" style:font-name="GHEA Grapalat" fo:font-size="10pt" fo:font-style="normal" style:text-underline-style="none" fo:font-weight="normal" style:font-name-asian="GHEA Grapalat2" style:font-size-asian="10pt" style:font-style-asian="normal" style:font-weight-asian="normal" style:font-name-complex="GHEA Grapalat2" style:font-size-complex="10pt" style:font-style-complex="normal" style:font-weight-complex="normal" fo:background-color="#ffffff"/>
    </style:style>
    <style:style style:name="T7" style:family="text">
      <style:text-properties fo:font-variant="normal" fo:text-transform="none" fo:color="#00000a" style:text-line-through-style="none" style:text-line-through-type="none" style:text-position="0% 100%" style:font-name="GHEA Grapalat" fo:font-size="10pt" fo:font-style="normal" style:text-underline-style="none" fo:font-weight="normal" style:font-name-asian="GHEA Grapalat2" style:font-size-asian="10pt" style:font-style-asian="normal" style:font-weight-asian="normal" style:font-name-complex="GHEA Grapalat2" style:font-size-complex="10pt" style:font-style-complex="normal" style:font-weight-complex="normal"/>
    </style:style>
    <style:style style:name="T8" style:family="text">
      <style:text-properties style:font-name="Cambria Math" fo:font-size="10pt" style:font-name-asian="Cambria Math1" style:font-size-asian="10pt" style:font-name-complex="Cambria Math1" style:font-size-complex="10pt"/>
    </style:style>
    <style:style style:name="T9" style:family="text">
      <style:text-properties style:font-name="Calibri" fo:font-size="10pt" style:font-name-asian="Calibri1" style:font-size-asian="10pt" style:font-name-complex="Calibri1" style:font-size-complex="10pt"/>
    </style:style>
    <style:style style:name="T10" style:family="text">
      <style:text-properties style:font-name="Calibri" fo:font-size="10pt" style:font-name-asian="Calibri1" style:font-size-asian="10pt" style:font-name-complex="Calibri1" style:font-size-complex="10pt" fo:background-color="#ffffff"/>
    </style:style>
    <style:style style:name="T11" style:family="text">
      <style:text-properties fo:color="#5b9bd5" style:font-name="GHEA Grapalat" fo:font-size="10pt" style:font-name-asian="GHEA Grapalat2" style:font-size-asian="10pt" style:font-name-complex="GHEA Grapalat2" style:font-size-complex="10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5"><text:span text:style-name="T1">ՀԱՇՎԵՏՎՈՒԹՅՈՒՆ</text:span></text:p>
      <text:p text:style-name="P3"><text:span text:style-name="T1">ՀՀ ԿԱՌԱՎԱՐՈՒԹՅԱՆ 2021Թ. ՆՈՅԵՄԲԵՐԻ 18-Ի N 1902-Լ ՈՐՈՇՄԱՄԲ ՀԱՍՏԱՏՎԱԾ ՀՀ ԿԱՌԱՎԱՐՈՒԹՅԱՆ 2021-2026 ԹՎԱԿԱՆՆԵՐԻ ԳՈՐԾՈւՆԵՈՒԹՅԱՆ ՄԻՋՈՑԱՌՈՒՄՆԵՐԻ ԾՐԱԳՐԻ 2025 ԹՎԱԿԱՆԻՆ ԻՐԱԿԱՆԱՑՎԱԾ ԱՇԽԱՏԱՆՔՆԵՐԻ ՄԱՍԻՆ</text:span><text:span text:style-name="T2"> </text:span></text:p>
      <text:p text:style-name="P11"/>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row table:style-name="Table1.1">
          <table:table-cell table:style-name="Table1.A1" office:value-type="string">
            <text:p text:style-name="P16"><text:span text:style-name="T4">NN</text:span></text:p>
          </table:table-cell>
          <table:table-cell table:style-name="Table1.A1" office:value-type="string">
            <text:p text:style-name="P2"><text:span text:style-name="T4">Նպատակ</text:span></text:p>
          </table:table-cell>
          <table:table-cell table:style-name="Table1.A1" office:value-type="string">
            <text:p text:style-name="P2"><text:span text:style-name="T4">Միջոցառումներ</text:span></text:p>
          </table:table-cell>
          <table:table-cell table:style-name="Table1.A1" office:value-type="string">
            <text:p text:style-name="P2"><text:span text:style-name="T2">Միջոցառումների իրականացման արդյունքները</text:span></text:p>
          </table:table-cell>
          <table:table-cell table:style-name="Table1.A1" office:value-type="string">
            <text:p text:style-name="P2"><text:span text:style-name="T2">Միջոցառումների չկատարման այդ թվում՝ սահմանված ժամկետում, պատճառները</text:span></text:p>
          </table:table-cell>
          <table:table-cell table:style-name="Table1.A1" office:value-type="string">
            <text:p text:style-name="P2"><text:span text:style-name="T2">Ծանոթագրություն</text:span></text:p>
          </table:table-cell>
        </table:table-row>
        <table:table-row table:style-name="Table1.2">
          <table:table-cell table:style-name="Table1.A2" office:value-type="string">
            <text:p text:style-name="P2"><text:span text:style-name="T4">1</text:span></text:p>
          </table:table-cell>
          <table:table-cell table:style-name="Table1.B2" office:value-type="string">
            <text:p text:style-name="P2"><text:span text:style-name="T4">2</text:span></text:p>
          </table:table-cell>
          <table:table-cell table:style-name="Table1.C2" office:value-type="string">
            <text:p text:style-name="P2"><text:span text:style-name="T4">3</text:span></text:p>
          </table:table-cell>
          <table:table-cell table:style-name="Table1.D2" office:value-type="string">
            <text:p text:style-name="P2"><text:span text:style-name="T4">4</text:span></text:p>
          </table:table-cell>
          <table:table-cell table:style-name="Table1.E2" office:value-type="string">
            <text:p text:style-name="P2"><text:span text:style-name="T4">5</text:span></text:p>
          </table:table-cell>
          <table:table-cell table:style-name="Table1.F2" office:value-type="string">
            <text:p text:style-name="P2"><text:span text:style-name="T4">6</text:span></text:p>
          </table:table-cell>
        </table:table-row>
        <table:table-row table:style-name="Table1.3">
          <table:table-cell table:style-name="Table1.A3" table:number-rows-spanned="13" office:value-type="string">
            <text:p text:style-name="P1"><text:span text:style-name="T4">77</text:span></text:p>
          </table:table-cell>
          <table:table-cell table:style-name="Table1.B3" table:number-rows-spanned="13" office:value-type="string">
            <text:p text:style-name="P18"><text:span text:style-name="T5">Ջրամատակարարման և ջրահեռացման (կեղտաջրերի մաքրման) <text:s/>ոլորտում առկա խնդիրների լուծում, սպառողներին մատուցվող ծառայությունների որակի շարունակական բարելավում և սպառողների պահանջների բավարարում</text:span></text:p>
          </table:table-cell>
          <table:table-cell table:style-name="Table1.C3" office:value-type="string">
            <text:p text:style-name="P1"><text:span text:style-name="T4">77.1 <text:s/>Ջրամատակարարման և ջրահեռացման (կեղտաջրերի մաքրման) <text:s/>ոլորտում պետություն-մասնավոր գործընկերության շրջանակներում գործող վարձակալության պայմանագրով նախատեսված վարձատուի ու վարձակալի իրավունքների և պարտավորությունների ապահովման ուղղությամբ աշխատանքների իրականացում</text:span></text:p>
          </table:table-cell>
          <table:table-cell table:style-name="Table1.D3" office:value-type="string">
            <text:p text:style-name="P1"><text:span text:style-name="T2">Բաժանորդներին մատուցվող ջրամատակարարման և ջրահեռացման (կեղտաջրերի մաքրման) ծառայությունները <text:s/>շարունակական բարելավվել են։ Վարձակալության պայմանագրով սահմանված հիմնական կատարողական ցուցանիշների <text:s/>(ջրամատակարարման շարունակականություն, ջրի որակ, չհաշվառված ջուր, բաժանորդների բավարարվածություն և այլն, նորմալ գործող ստանդարտներ), ինչպես նաև պայմանագրի այլ <text:s/>պահանջների ապահովման վերաբերյալ «Վեոլիա Ջուր» ՓԲԸ-ի կողմից ներկայացված տեղեկատվության համաձայն՝ 2025 թվականին ջրամատակարարման տևողությունը՝ (օրվա ընթացքում ջրամատակարարման ժամերի կշռված միջին տևողությունը) <text:s text:c="2"/>Երևան քաղաքում կազմել է 23,2 ժամ/օր, այլ քաղաքային համայնքներում՝ 20,9 ժամ/օր, իսկ գյուղական տարածքներում՝ 20,5 ժամ/օր։ <text:s/>2025 թվականին մատակարարվող ջրի որակը կազմել է 98</text:span><text:span text:style-name="T8">․</text:span><text:span text:style-name="T2">54%:</text:span></text:p>
          </table:table-cell>
          <table:table-cell table:style-name="Table1.E3" office:value-type="string">
            <text:p text:style-name="P11"/>
          </table:table-cell>
          <table:table-cell table:style-name="Table1.F3" office:value-type="string">
            <text:p text:style-name="P12"/>
          </table:table-cell>
        </table:table-row>
        <text:soft-page-break/>
        <table:table-row table:style-name="Table1.3">
          <table:covered-table-cell/>
          <table:covered-table-cell/>
          <table:table-cell table:style-name="Table1.C4" office:value-type="string">
            <text:p text:style-name="P1"><text:span text:style-name="T4">77.2 Վարձակալի կողմից չսպասարկվող բնակավայրերում ջրամատակարարման և ջրահեռացման (կեղտաջրերի մաքրման) ծառայությունների մատուցման գործընթացի կառավարմանն ուղղված բարեփոխումների (այդ թվում ինստիտուցիոնալ) իրականացում՝ այն ներառելով պետական լիազոր մարմնի գործառույթում</text:span></text:p>
          </table:table-cell>
          <table:table-cell table:style-name="Table1.D4" office:value-type="string">
            <text:p text:style-name="P1"><text:span text:style-name="T2">2025 թվականին նախատեսվել է և իրականացվել է ՀՀ Տավուշի մարզի Բաղանիս բնակավայրի խմելու ջրի գլխամասային հանգույցի (գետային ջրընդունիչ) և մաքրման կայանի կառուցման, գոյություն ունեցող ավազային մաքրման կայանի նախագծանախահաշվային փաստաթղթերի ձեռքբերում։ Շինարարության իրականացման համար գումար չի հատկացվել։</text:span></text:p>
          </table:table-cell>
          <table:table-cell table:style-name="Table1.E4" office:value-type="string">
            <text:p text:style-name="P11"/>
          </table:table-cell>
          <table:table-cell table:style-name="Table1.F4" office:value-type="string">
            <text:p text:style-name="P12"/>
          </table:table-cell>
        </table:table-row>
        <table:table-row table:style-name="Table1.5">
          <table:covered-table-cell/>
          <table:covered-table-cell/>
          <table:table-cell table:style-name="Table1.C5" office:value-type="string">
            <text:p text:style-name="P1"><text:span text:style-name="T4">77.3 Վարձակալի կողմից չսպասարկվող բնակավայրերում ջրամատակարարման և ջրահեռացման ոլորտի զարգացմանն ուղղված սուբվենցիոն ծրագրերի իրականացում՝ ծառայությունների պատշաճ մակարդակի ապահովման համար</text:span></text:p>
          </table:table-cell>
          <table:table-cell table:style-name="Table1.D5" office:value-type="string">
            <text:p text:style-name="P1"><text:span text:style-name="T2">Վարձակալի կողմից չսպասարկվող բնակավայրերում 2025 թվականի ընթացքում շարունակվել են ջրամատակարարման և ջրահեռացման ոլորտի զարգացմանն ուղղված սուբվենցիոն ծրագրերի իրականացումը։ Ջրամատակարարման և ջրահեռացման ծառայությունների պատշաճ մակարդակի ապահովման համար Ջրային կոմիտեն իր իրավասությունների շրջանակներում ներկայացրել է դիրքորոշում, անհրաժեշտության դեպքում՝ հաշվի առնելով նաև վարձակալ ընկերության կարծիքը։</text:span></text:p>
          </table:table-cell>
          <table:table-cell table:style-name="Table1.E5" office:value-type="string">
            <text:p text:style-name="P11"/>
          </table:table-cell>
          <table:table-cell table:style-name="Table1.F5" office:value-type="string">
            <text:p text:style-name="P12"/>
          </table:table-cell>
        </table:table-row>
        <table:table-row table:style-name="Table1.3">
          <table:covered-table-cell/>
          <table:covered-table-cell/>
          <table:table-cell table:style-name="Table1.C6" office:value-type="string">
            <text:p text:style-name="P1"><text:span text:style-name="T4">77.4 «Հայջրմուղկոյուղի» ՓԲԸ-ին ջրամատակարարման և ջրահեռացման (կեղտաջրերի մաքրման) ծառայությունների մատուցման համար սահմանված կարգով <text:s/>լիցենզիայի տրամադրում և այդ բնագավառում գործունեության վերսկսման անհրաժեշտ պայմանների ստեղծում</text:span></text:p>
          </table:table-cell>
          <table:table-cell table:style-name="Table1.D6" office:value-type="string">
            <text:p text:style-name="P11"/>
          </table:table-cell>
          <table:table-cell table:style-name="Table1.E6" office:value-type="string">
            <text:p text:style-name="P23"><text:span text:style-name="T2">ՀՀ կառավարության 2020 թվականի օգոստոսի 27-ի «Շիրակ-ջրմուղկոյուղի», «Լոռի-ջրմուղկոյուղի» և «Նոր-Ակունք» փակ բաժնետիրական ընկերությունները «Հայջրմուղկոյուղի» փակ բաժնետիրական <text:s/>ընկերությանը միացման ձևով վերակազմակերպելու մասին» N 1399-Ա որոշման 2-րդ կետի հանձնարարականի կատարումն ապահովելու, մասնավորապես՝ ընկերությունների վերակազմակերպման և միացման պետական գրանցումն իրականացնելու պահանջը դեռևս չի կատարվել, քանի որ պարզվել է, որ «Շիրակ-ջրմուղկոյուղի» ՓԲԸ-ի սեփական կապիտալը (-1,819,911.0 հազար դրամ) կազմել է բացասական թիվ։</text:span></text:p>
            <text:p text:style-name="P23"><text:span text:style-name="T2">Հետագայում Ընկերություններն ուսումնասիրություններ են իրականացրել, որի արդյունքներով հայտնաբերվել է հաշվապահական սխալ։ </text:span></text:p>
            <text:p text:style-name="P23"><text:span text:style-name="T2">Համաձայն Ընկերության կողմից ներկայացված տեղեկատվության, վերոհիշյալ հաշվապահական սխալի ձևակերպման և սխալի ուղղման արդյունքներով «Շիրակ-ջրմուղկոյուղի» ՓԲԸ-ի սեփական կապիտալը կկազմի դրական մեծություն, ինչն իրավական առումով հնարավորություն կտա սկսել Ընկերությունների վերակազմավորման գործընթացը։</text:span></text:p>
            <text:p text:style-name="P1"><text:span text:style-name="T2">Ընկերությունների վերակազմավորման համար անհրաժեշտ ծախսերի, կանոնադրական կապիտալի նվազեցման գրանցման ծախսերի, դեպոզիտարիայում գրանցման ծախսերի և այլ ծախսերի <text:s/>համար անհրաժեշտ է <text:s/>շուրջ 256.0 մլն դրամ, որը ներկայումս ընկերությունները, ելնելով ֆինանսական վիճակից, ի վիճակի չեն իրականացնելու։ Նախատեսվում է ընկերությունների գործունեությունը դադարեցնել։</text:span></text:p>
          </table:table-cell>
          <table:table-cell table:style-name="Table1.F6" office:value-type="string">
            <text:p text:style-name="P12"/>
          </table:table-cell>
        </table:table-row>
        <text:soft-page-break/>
        <table:table-row table:style-name="Table1.3">
          <table:covered-table-cell/>
          <table:covered-table-cell/>
          <table:table-cell table:style-name="Table1.C7" office:value-type="string">
            <text:p text:style-name="P1"><text:span text:style-name="T4">77.5 Ջրի որակը պետական լիազոր մարմնի կողմից հաստատված սանիտարական կանոններին և նորմերին համապատասխանեցնելու նպատակով ՀՀ բնակավայրերում խմելու ջրի որակի մշտական մոնիթորինգի <text:s/>իրականացման գործուն մեխանիզմի սահմանում</text:span></text:p>
          </table:table-cell>
          <table:table-cell table:style-name="Table1.D7" office:value-type="string">
            <text:p text:style-name="P4"><text:span text:style-name="T4">Համաձայն </text:span><text:span text:style-name="T2">«Վեոլիա Ջուր» ՓԲ ընկերության հետ կնքված վարձակալության պայմանագրի՝ <text:s/>ընկերության սպասարկման տարածքում բաժանորդներին մատուցվող ջրամատակարարման և ջրահեռացման (կեղտաջրերի մաքրման) ծառայությունների բարելավման գործընթացը շարունակական է։ Ընկերության սպասարկման տարածքում խմելու ջրի մատակարարումն իրականացվում է համաձայն ՀՀ առողջապահության նախարարի 2002 թվականի դեկտեմբերի 25-ի «Խմելու ջուր: Ջրամատակարարման կենտրոնացված համակարգերի խմելու ջրի որակին ներկայացվող հիգիենիկ պահանջներ: Որակի հսկողություն» սանիտարական կանոնները և նորմերը՝ N2-III-Ա2-1» N876 հրամանով հաստատված գործող նորմերին համապատասխան։ <text:s text:c="213"/>Ջրային կոմիտեն՝ ամսական կտրվածքով ՀՀ առողջապահության նախարարության «Հիվանդությունների վերահսկման և կանխարգելման ազգային կենտրոն» ՊՈԱԿ-ի կողմից ներկայացված տեղեկատվությունն ուղարկում է «Վեոլիա Ջուր» ՓԲ ընկերություն՝ իր սպասարկման տարածքում գտնվող բնակավայրերում խմելու ջրի որակի մոնիթորինգի արդյունքում արձանագրված շեղումների վերաբերյալ պարզաբանումներ ստանալու նպատակով։</text:span></text:p>
            <text:p text:style-name="P1"><text:span text:style-name="T2">2025 թվականին մատակարարվող ջրի որակը կազմել է 98</text:span><text:span text:style-name="T8">․</text:span><text:span text:style-name="T2">54%: </text:span></text:p>
          </table:table-cell>
          <table:table-cell table:style-name="Table1.E7" office:value-type="string">
            <text:p text:style-name="P11"/>
          </table:table-cell>
          <table:table-cell table:style-name="Table1.F7" office:value-type="string">
            <text:p text:style-name="P12"/>
          </table:table-cell>
        </table:table-row>
        <table:table-row table:style-name="Table1.3">
          <table:covered-table-cell/>
          <table:covered-table-cell/>
          <table:table-cell table:style-name="Table1.C8" office:value-type="string">
            <text:p text:style-name="P1"><text:span text:style-name="T4">77.6 «Աէրացիա» կեղտաջրերի նոր մաքրման կայանի (ԿՄԿ) <text:s/>շինարարության կապալի միջազգային պայմանագրի ավարտի ապահովում, գույքի ձևավորումից հետո կայանի գործարկում և շահագործման հանձնում, ԿՄԿ-ի վերակառուցման ծրագրի հետագա փուլերի համար նախապատրաստական աշխատանքների իրականացում</text:span></text:p>
          </table:table-cell>
          <table:table-cell table:style-name="Table1.D8" office:value-type="string">
            <text:p text:style-name="P13"/>
          </table:table-cell>
          <table:table-cell table:style-name="Table1.E8" office:value-type="string">
            <text:p text:style-name="P24"><text:span text:style-name="T2">ՀՀ տարածքային կառավարման և ենթակառուցվածքների նախարարության ջրային կոմիտեին որոշակի իրավասություններ վերապահելու և «Աէրացիա» կեղտաջրերի մաքրման կայանի վերականգնման ծրագրի պայմանագիրն ավարտելու վերաբերյալ» ՀՀ կառավարության որոշման նախագիծը սահմանված ընթացակարգով շրջանառվել և ներկայացվել է Վարչապետի աշխատակազմ, նախագիծը բազմաթիվ անգամ քննարկվել է Տարածքային զարգացման և շրջակա միջավայրի նախարարական կոմիտեի նիստերում և առաջարկությունների արդյունքում լրամշակվել է։ </text:span></text:p>
            <text:p text:style-name="P24"><text:span text:style-name="T2">Նախագծի վերադարձման հիմնական բարդույթը կայանում է նրանում, որ Վարչապետի աշխատակազմի կողմից ներկայացված եզրակացությամբ՝ բացակայում է համապատասխան լիազորող նորմը: 2023թ. հունվարին ՀՀ փոխվարչապետ Տ.Խաչատրյանի մոտ տեղի է ունեցել քննարկում, որի արդյունքներով հանձնարարվել է «Աերացիա» կեղտաջրերի մաքրման կայանի վերականգնման ծրագրի պայմանագիրն ավարտելու, ինչպես նաև <text:s/>«Նոր Աերացիա» կեղտաջրերի մաքրման կայանի հետագա գործարկման և շահագործման գործընթացների կազմակերպումը իրականացնել Հայաստանի տարածքային զարգացման հիմնադրամի միջոցով, ինչի արդյունքում Հայաստանի տարածքային զարգացման հիմնադրամը մշակել է ՀՀ կառավարության որոշման նախագիծ, որը շրջանառվել է Ջրային կոմիտեի կողմից, սակայն հետագա ընթացքի վերաբերյալ հիմնական վեկտորները դեռևս հստակեցված չեն։</text:span></text:p>
            <text:p text:style-name="P1"><text:span text:style-name="T2">Միաժամանակ տեղեկացնում ենք, որ ՀՀ կառավարության 2024 թվականի հոկտեմբերի 3-ի N1579-Ն որոշմամբ ՀՀ պետական բյուջեից</text:span><text:span text:style-name="T9"> </text:span><text:span text:style-name="T2"> հատկացվել է 16,986.0 հազ</text:span><text:span text:style-name="T8">․</text:span><text:span text:style-name="T2"> դրամ գումար «Աէրացիա մաքրման կայանի» պահնորդական ծառայություններ ձեռք բերելու</text:span><text:span text:style-name="T9"> </text:span><text:span text:style-name="T2"> համար։ Հայաստանի տարածքային զարգացման hիմնադրամի</text:span><text:span text:style-name="T9"> </text:span><text:span text:style-name="T2"> և «Քինգ Մարշալ» ՍՊԸ-ի միջև</text:span><text:span text:style-name="T9"> </text:span><text:span text:style-name="T2"> 2024 թվականի սեպտեմբերի 18-ին կնքվել է N ՀՏԶՀ-ԱՄԿ-ԾՁԲ-2024/1 պայմանագիր, որով</text:span><text:span text:style-name="T9"> </text:span><text:span text:style-name="T2"> «Քինգ Մարշալ» ՍՊԸ-ն իրականացնում է ՀՀ Երևան քաղաքի Շիրակի փողոցի 94շ</text:span><text:span text:style-name="T8">․</text:span><text:span text:style-name="T2"> հասցեում գտնվող</text:span><text:span text:style-name="T9">  </text:span><text:span text:style-name="T2"> «Աէրացիա մաքրման կայանի» պահնորդական ծառայությունները։</text:span></text:p>
          </table:table-cell>
          <table:table-cell table:style-name="Table1.F8" office:value-type="string">
            <text:p text:style-name="P12"/>
          </table:table-cell>
        </table:table-row>
        <table:table-row table:style-name="Table1.9">
          <table:covered-table-cell/>
          <table:covered-table-cell/>
          <table:table-cell table:style-name="Table1.C9" office:value-type="string">
            <text:p text:style-name="P1"><text:span text:style-name="T4">77.7 Սևանա լճի ավազանի քաղաքային 3 բնակավայրերում գործող ԿՄԿ-ներից <text:s/>արտանետվող կեղտաջրերի ամբողջական մաքրման ապահովման, տարածաշրջանի գյուղական բնակավայրերի կոյուղացման և տարածքում գործող տնտեսավարող սուբյեկտների կողմից կեղտաջրերի մաքրման լոկալ կայանների և սարքավորումների տեղադրման ուղղությամբ աշխատանքների իրականացում</text:span></text:p>
          </table:table-cell>
          <table:table-cell table:style-name="Table1.D9" office:value-type="string">
            <text:p text:style-name="P1"><text:span text:style-name="T2">2025 թվականին Ասիական Զարգացման Բանկի կողմից նախատեսված <text:s/>Սևանա լճի ափին գտնվող Գավառ, Մարտունի ու Վարդենիս համայնքներում գործող թվով 3 կեղտաջրերի մաքրման կայանների (այսուհետ՝ ԿՄԿ) արդիականացմանը վերաբերող աշխատանքների պլանավորման գործընթացներն ավարտման փուլում են։ <text:s/>Աշխատանքների պլանավորման գործընթացները ներառում են՝ Սևանա լճի ավազանի կեղտաջրերի հեռացման համակարգերի նախնական նախագծերի, ինչպես նաև 3 ԿՄԿ-ների արդիականացմանը վերաբերող տեխնիկատնտեսական հաշվետվությունների և հանրային ներդրումային փաթեթի ձեռքբերման գործընթացներ։ </text:span></text:p>
          </table:table-cell>
          <table:table-cell table:style-name="Table1.E9" office:value-type="string">
            <text:p text:style-name="P11"/>
          </table:table-cell>
          <table:table-cell table:style-name="Table1.F9" office:value-type="string">
            <text:p text:style-name="P12"/>
          </table:table-cell>
        </table:table-row>
        <text:soft-page-break/>
        <table:table-row table:style-name="Table1.3">
          <table:covered-table-cell/>
          <table:covered-table-cell/>
          <table:table-cell table:style-name="Table1.C10" office:value-type="string">
            <text:p text:style-name="P1"><text:span text:style-name="T4">77.8 Պետական սեփականություն հանդիսացող՝ գործող կեղտաջրի մաքրման կայաններից արտահոսող մաքրված կեղտաջրի որակի մշտադիտարկման համակարգի ստեղծում</text:span></text:p>
          </table:table-cell>
          <table:table-cell table:style-name="Table1.D10" office:value-type="string">
            <text:p text:style-name="P14"/>
          </table:table-cell>
          <table:table-cell table:style-name="Table1.E10" office:value-type="string">
            <text:p text:style-name="P11"/>
          </table:table-cell>
          <table:table-cell table:style-name="Table1.F10" office:value-type="string">
            <text:p text:style-name="P12"/>
          </table:table-cell>
        </table:table-row>
        <table:table-row table:style-name="Table1.3">
          <table:covered-table-cell/>
          <table:covered-table-cell/>
          <table:table-cell table:style-name="Table1.C11" office:value-type="string">
            <text:p text:style-name="P1"><text:span text:style-name="T4">77.9. Կոյուղու ցանցին չմիացած տնտեսավարողների օբյեկտներում կեղտաջրերի մաքրման լոկալ կայանների տեղադրման և սպասարկման մասնագիտացված կառույցների ստեղծում</text:span></text:p>
          </table:table-cell>
          <table:table-cell table:style-name="Table1.D11" office:value-type="string">
            <text:p text:style-name="P4"><text:span text:style-name="T2">2025թ. ԱԶԲ-ի հետ, ի թիվս նախատեսված աշխատանքների, քննարկվել է նաև Սևանի ավազանում գտնվող տնտեսվարողների օբյեկտներից հեռացվող կեղտաջրերի ուսումնասիրության և դրանց մաքրման իրագործելիությանը վերաբերող հարցեր։ </text:span></text:p>
            <text:p text:style-name="P4"><text:span text:style-name="T2">Ջրային կոմիտեն շահագրգիռ գերատեսչությունների հետ իրականացնում է համատեղ աշխատանքներ՝ Սևւանա լճի ափամերձ տարածքում կենտրոնացված կոյուղու ցանցին չմիացված տնտեսվարող սուբյեկտների լոկալ մաքրման կայանների հնարավոր տեղադրման <text:s/>ուղղությամբ։</text:span></text:p>
          </table:table-cell>
          <table:table-cell table:style-name="Table1.E11" office:value-type="string">
            <text:p text:style-name="P11"/>
          </table:table-cell>
          <table:table-cell table:style-name="Table1.F11" office:value-type="string">
            <text:p text:style-name="P12"/>
          </table:table-cell>
        </table:table-row>
        <table:table-row table:style-name="Table1.3">
          <table:covered-table-cell/>
          <table:covered-table-cell/>
          <table:table-cell table:style-name="Table1.C12" office:value-type="string">
            <text:p text:style-name="P1"><text:span text:style-name="T4">77.10 «Կեղտաջրերի հեռացման բնագավառի զարգացման <text:s/>հայեցակարգի մասին» ՀՀ կառավարության որոշման նախագծի մշակում և ներկայացում ՀՀ կառավարություն</text:span></text:p>
          </table:table-cell>
          <table:table-cell table:style-name="Table1.D12" office:value-type="string">
            <text:p text:style-name="P20"><text:span text:style-name="T5">Որոշման նախագծում ներառված դրույթները նախատեսվում է ներառել ներկայումս մշակվող ջրային ոլորտի ռազմավարության մշակման մեջ։ </text:span></text:p>
            <text:p text:style-name="P17"><text:span text:style-name="T5">Սահմանվել են ջրային ոլորտի ռազմավարական ծրագրի հայեցակարգային մոտեցումները։ Ներկայումս մշակման <text:s/>փուլում է <text:s/>ջ</text:span><text:span text:style-name="T7">րային ոլորտի ռազմավարական ծրագրի մշակման համար խորհրդատվական ծառայությունների ձեռքբերման Առաջադրանքի պայմանները։</text:span></text:p>
          </table:table-cell>
          <table:table-cell table:style-name="Table1.E12" office:value-type="string">
            <text:p text:style-name="P11"/>
          </table:table-cell>
          <table:table-cell table:style-name="Table1.F12" office:value-type="string">
            <text:p text:style-name="P12"/>
          </table:table-cell>
        </table:table-row>
        <text:soft-page-break/>
        <table:table-row table:style-name="Table1.13">
          <table:covered-table-cell/>
          <table:covered-table-cell/>
          <table:table-cell table:style-name="Table1.C13" office:value-type="string">
            <text:p text:style-name="P25"><text:span text:style-name="T4">77.11 Հայաստանի Հանրապետության 6 մարզերի 11 քաղաքներում և 41 գյուղական բնակավայրերում, այդ թվում՝ Գյումրի, Վանաձոր և Արմավիր <text:s/>քաղաքներում ջրամատակարարման և ջրահեռացման համակարգերի </text:span></text:p>
            <text:p text:style-name="P1"><text:span text:style-name="T4">վերականգնման աշխատանքների իրականացում</text:span></text:p>
          </table:table-cell>
          <table:table-cell table:style-name="Table1.D13" office:value-type="string">
            <text:p text:style-name="P26"><text:span text:style-name="T2">ՀՀ կառավարության 01.06.2023թ. N 877-Ա որոշման հիման վրա «ՀԵԾ-II, փուլ-3» ծրագրի ԼՈՏ-1, ԼՈՏ-2, ԼՈՏ-3 բաղադրիչների պայմանագրային ժամկետները երկարաձգվել են մինչև 31.05.2024թ։ </text:span></text:p>
            <text:p text:style-name="P26"><text:span text:style-name="T2"><text:s/>ՀՀ կառավարության 30.05.2024թ.</text:span></text:p>
            <text:p text:style-name="P26"><text:span text:style-name="T2">N 820-Ա որոշման հիման վրա ԼՈՏ-3 բաղադրիչի պայմանագրային ժամկետը երկարաձգվել է մինչև 30.09.2024թ., իսկ</text:span></text:p>
            <text:p text:style-name="P26"><text:span text:style-name="T2">ԼՈՏ-1, ԼՈՏ-2 բաղադրիչների պայմանագրային ժամկետները երկարաձգվել են մինչև 30.11.2024թ.։ ԼՈՏ-2 բաղադրիչի թերությունների վերացման ժամկետը ավարտվել է 30</text:span><text:span text:style-name="T8">․</text:span><text:span text:style-name="T2">11</text:span><text:span text:style-name="T8">․</text:span><text:span text:style-name="T2">2025թ, խորհրդատուի կողմից պատրաստվում է պայմանագրի ավարտական զեկույցը։ ԼՈՏ-1 բաղադրիչի համար 30</text:span><text:span text:style-name="T8">․</text:span><text:span text:style-name="T2">11</text:span><text:span text:style-name="T8">․</text:span><text:span text:style-name="T2">2025թ-ից սկսվել է 1 տարի թերությունների վերացման ժամկետը։ Լոտ-3 ծրագրով հայտարարվել է աշխատանքների ժամանակավոր կասեցում ։ Ծրագրով ընդհանուր առմամբ նախատեսված է իրականացնել հետևյալ աշխատանքները</text:span><text:span text:style-name="T8">․</text:span><text:span text:style-name="T2"> ջրատարի կառուցում -64,3 կմ, բաշխիչ ցանցի վերակառուցում -510,7 կմ, տնային մուտքագծերի կառուցում -195,5 կմ, անհատական ջրաչափական հանգույցների տեղադրում- 17714 հատ, կոյուղագծերի կառուցում – 30,8 կմ։ </text:span></text:p>
            <text:p text:style-name="P26"><text:span text:style-name="T2">01.12.2025թ. դրությամբ իրականացվել են.</text:span></text:p>
            <text:p text:style-name="P26"><text:span text:style-name="T2">ջրատարի կառուցում -64,0 կմ, բաշխիչ ցանցի վերակառուցում -511,1 կմ, տնային մուտքագծերի կառուցում -218,8 կմ, անհատական ջրաչափական հանգույցների տեղադրում- 17703 հատ, կոյուղագծերի կառուցում – 29,5 կմ։</text:span></text:p>
            <text:p text:style-name="P26"><text:span text:style-name="T2">Այդ թվում 2025թ</text:span><text:span text:style-name="T8">․</text:span><text:span text:style-name="T2"> ընթացքում իրականացվել են</text:span><text:span text:style-name="T8">․</text:span><text:span text:style-name="T2"> </text:span></text:p>
            <text:p text:style-name="P26"><text:span text:style-name="T2">ջրատարի կառուցում -0,4 կմ բաշխիչ ցանցի վերակառուցում -3.4 կմ, տնային մուտքագծերի կառուցում -22.3 կմ, անհատական ջրաչափական հանգույցների տեղադրում- 468 հատ։</text:span></text:p>
          </table:table-cell>
          <table:table-cell table:style-name="Table1.E13" office:value-type="string">
            <text:p text:style-name="P5"><text:span text:style-name="T2">Լոտ-3 ծրագրով հայտարարվել է աշխատանքների ժամանակավոր կասեցում 112 օր առավելագույն ժամկետով՝ կապված Մարտունի համայնքի Գեղհովիտ բնակավայրում ջրաչափերի տեղադրման խնդրի հետ, Վարդենիս բնակավայրում համայնքի կողմից <text:s/>պոմպակայանի տեխպայմանի ձեռքբերման ուշացման հետ, որի պատճառով հնարավոր չէ իրականացնել թվով 20 բազմաբնակարան շենքերի միացումները, ինչպես նաև Մուխութուրյան-Թասիկ ջրատարի 4,3կմ վթարային վիճակում գտնվող հատվածի փոխարինման հետ, որից հետո միայն հնարավոր կլինի իրականացնել ծրագրում ներառված Տոլորս, Թասիկ և Հացավան բնակավայրերի ջրամատակարարումը։</text:span></text:p>
            <text:p text:style-name="P1"><text:span text:style-name="T2"><text:s text:c="2"/></text:span></text:p>
          </table:table-cell>
          <table:table-cell table:style-name="Table1.F13" office:value-type="string">
            <text:p text:style-name="P12"/>
          </table:table-cell>
        </table:table-row>
        <table:table-row table:style-name="Table1.3">
          <table:covered-table-cell/>
          <table:covered-table-cell/>
          <table:table-cell table:style-name="Table1.C14" office:value-type="string">
            <text:p text:style-name="P1"><text:span text:style-name="T4">77.12 Վարձակալի կողմից չսպասարկվող 4 գյուղերի ջրամատակարարման և ջրահեռացման համակարգերի բարելավման աշխատանքների իրականացում և շահագործման ապահովում </text:span></text:p>
          </table:table-cell>
          <table:table-cell table:style-name="Table1.D14" office:value-type="string">
            <text:p text:style-name="P26"><text:span text:style-name="T2">«ՀԵԾ-II, փուլ-3» ծրագրի ԼՈՏ-4 բաղադրիչի շրջանակներում ստորագրվել են երեք շինարարական պայմանագրեր</text:span><text:span text:style-name="T8">․</text:span><text:span text:style-name="T2"> ԼՈՏ-4A/1 (Ագարակ, Ուռուտ համայնքների ջրամատակարարման և ջրահեռացման համակարգերի վերակառուցում), ԼՈՏ-4A/2 (Արզական, Խնածախ, համայնքների ջրամատակարաման համակարգերի վերակառուցում)։ Աշխատանքների մեկնարկը տրվել է 01</text:span><text:span text:style-name="T8">․</text:span><text:span text:style-name="T2">04</text:span><text:span text:style-name="T8">․</text:span><text:span text:style-name="T2">2025թ</text:span><text:span text:style-name="T8">․</text:span><text:span text:style-name="T2">, ավարտը նախատեսվում է 2026թ</text:span><text:span text:style-name="T8">․</text:span><text:span text:style-name="T2"> 3-րդ եռամսյակում։ Ծրագրով ընդհանուր առմամբ նախատեսված է իրականացնել հետևյալ աշխատանքները</text:span><text:span text:style-name="T8">․</text:span><text:span text:style-name="T2"> </text:span></text:p>
            <text:p text:style-name="P26"><text:span text:style-name="T2">ջրատարի կառուցում -15,1 կմ, բաշխիչ ցանցի վերակառուցում -59,1 կմ, տնային մուտքագծերի կառուցում -16,3 կմ, անհատական ջրաչափական հանգույցների տեղադրում- 1482 հատ, կոյուղագծերի կառուցում – 29,7 կմ։ </text:span></text:p>
            <text:p text:style-name="P26"><text:span text:style-name="T2">01.12.2025թ. դրությամբ իրականացվել են.</text:span></text:p>
            <text:p text:style-name="P26"><text:span text:style-name="T2">ջրատարի կառուցում -14.4 կմ, բաշխիչ ցանցի վերակառուցում -59,1 կմ, տնային մուտքագծերի կառուցում 13,1 կմ, անհատական ջրաչափական հանգույցների տեղադրում- 1835 հատ, կոյուղագծերի կառուցում – 1,0 կմ։</text:span></text:p>
            <text:p text:style-name="P26"><text:span text:style-name="T2">Ստորագրվել է ԼՈՏ-4B շինարարական պայմանագիրը՝ FIDIC դեղին գիրք, (Ագարակ, Ուռուտ բնակավայրերի կեղտաջրերի մաքրման կայանների կառուցում): Նախագծային աշխատանքների մեկնարկը տրվել է 01</text:span><text:span text:style-name="T8">․</text:span><text:span text:style-name="T2">09</text:span><text:span text:style-name="T8">․</text:span><text:span text:style-name="T2">2025թ, շինարարական աշխատանքների մեկնարկը նարատեսվում է 2026թ</text:span><text:span text:style-name="T8">․</text:span><text:span text:style-name="T2">3-րդ եռամսյակում, ավարտը՝ 2027թ</text:span><text:span text:style-name="T8">․</text:span><text:span text:style-name="T2"> 4-րդ եռամսյակում։</text:span></text:p>
          </table:table-cell>
          <table:table-cell table:style-name="Table1.E14" office:value-type="string">
            <text:p text:style-name="P11"/>
          </table:table-cell>
          <table:table-cell table:style-name="Table1.F14" office:value-type="string">
            <text:p text:style-name="P12"/>
          </table:table-cell>
        </table:table-row>
        <table:table-row table:style-name="Table1.3">
          <table:covered-table-cell/>
          <table:covered-table-cell/>
          <table:table-cell table:style-name="Table1.C15" office:value-type="string">
            <text:p text:style-name="P1"><text:span text:style-name="T4">77.13 Երևան քաղաքի ջրամատակարարման համակարգերի բարելավման աշխատանքների իրականացում</text:span></text:p>
          </table:table-cell>
          <table:table-cell table:style-name="Table1.D15" office:value-type="string">
            <text:p text:style-name="P6"><text:span text:style-name="T2">Երևանի ջրամատակարարման բարելավման ծրագիր (ԵՋԲԾ)</text:span></text:p>
            <text:p text:style-name="P6"><text:span text:style-name="T2">Վերակառուցման և զարգացման եվրոպական բանկ (ՎԶԵԲ), Եվրոպական ներդրումային բանկ (ԵՆԲ) և Եվրամիության հարևանության ներդրումային ծրագիր (ԵՄ ՀՆԾ) </text:span></text:p>
            <text:p text:style-name="P6"><text:span text:style-name="T2">Ծրագրի իրականացման ժամկետը նախատեսված է եղել 2015–2019թթ.։ Ծրագրի սկզբնական փուլում այն իրականացվել է «Երևան Ջուր» ՓԲԸ-ի կողմից, սակայն ՀՀ կառավարության 28.02.2017թ. № 191-Ա որոշմամբ ծրագրի իրականացման գործառույթները փոխանցվել են ՀՀ ՏԿԵՆ Ջրային կոմիտեի «Ջրային տնտեսության ծրագրերի իրականացման գրասենյակ» ՊՀ-ին: Այնուհետև ՀՀ կառավարության 28.02.2019թ. № 170-Ն որոշմամբ ծրագրի իրականացման գործառույթները փոխանցվել են ՀՏԶՀ-ին, որոնք որոշակի ազդեցություն են ունեցել Ծրագրի իրականացման ժամկետների վրա:</text:span></text:p>
            <text:p text:style-name="P6"><text:span text:style-name="T2">Ծրագրի շրջանակներում առաջացած խնայողությունների հաշվին նախատեսվել է իրականացնել նաև Արարատյան պոմպակայանում 3 պոմպերի փոխարինման, Բալահովիտ բնակավայրի, Փիրումյան /Փաթեթ 6/, Նոր Խարբերդ և հարակից թաղամասերի /Փաթեթ 7/ ջրամատակարարման բաշխիչ ցանցերի վերակառուցման և անհատական տնային միացումների փոխարինման աշխատանքները։</text:span></text:p>
            <text:p text:style-name="P6"><text:span text:style-name="T2">Երևանի ջրամատակարարման բարելավման ծրագրի շրջանակներում 2016 թվականին սկսված և անավարտ մնացած /Փաթեթներ 1, 2, 3/, ծրագրով նախատեսված /Փաթեթներ 4 և 5/, <text:s/>խնայողությունների հաշվին նախատեսված /Փաթեթներ 6 և 7/ աշխատանքներն ավատին հասցնելու համար ՀՀ կառավարության <text:s/>և Եվրոպական Միության միջև կնքված գործող ֆինանսական համաձայնագրի համաձայն ֆինանսավորման գործարքների իրականացման փուլի սահմանված ժամկետը երկարաձգվել է մինչև 04.01.2025 թ. և <text:s/>փակման սահմանված ժամկետը մինչև 04.01.2026 թ., իսկ ՀՀ կառավարության և Եվրոպական Ներդրումային Բանկի միջև կնքված գործող ֆինանսական պայմանագրի համաձայն վարկային միջոցների հասանելիության սահմանված ժամկետը երկարաձգվել է մինչև 31.12.2024 թ. և աշխատանքների իրականացման սահմանված ժամկետը մինչև 31.12.2025 թ.:</text:span></text:p>
            <text:p text:style-name="P6"><text:span text:style-name="T2">Ծրագրով ընդհանուր առմամբ նախատեսված է եղել իրականացնել 202.0 կմ <text:s/>երկարությամբ ջրամատակարարման բաշխիչ ցանցի վերականգնման, 134.2 կմ երկարությամբ անհատական տնային միացումների խողովակաշարերի փոխարինման, 18,245 բաժանորդների ջրաչափական հանգույցների տեղադրման և 30 հատ բակային պոմպակայանների վերակառուցման աշխատանքներ։ <text:s/></text:span></text:p>
            <text:p text:style-name="P6"><text:span text:style-name="T2">30.12.2025թ. դրությամբ իրականացվել են.</text:span></text:p>
            <text:p text:style-name="P6"><text:span text:style-name="T2">•<text:tab/>200.6 կմ <text:s/>ջրամատակարարման բաշխիչ ցանցի վերականգնման, </text:span></text:p>
            <text:p text:style-name="P6"><text:span text:style-name="T2">•<text:tab/>129.0 կմ անհատական տնային միացումների խողովակաշարերի փոխարինման, </text:span></text:p>
            <text:p text:style-name="P6"><text:span text:style-name="T2">•<text:tab/>19,176 բաժանորդների ջրաչափական հանգույցների տեղադրման,</text:span></text:p>
            <text:p text:style-name="P6"><text:span text:style-name="T2">•<text:tab/>30 հատ բակային պոմպակայանների վերակառուցման և</text:span></text:p>
            <text:p text:style-name="P6"><text:span text:style-name="T2">•<text:tab/>Արարատյան պոմպակայանում 3 նոր պոմպերի փոխարինման աշխատանքները։</text:span></text:p>
            <text:p text:style-name="P1"><text:span text:style-name="T2">Ծրագիրն ավարտվել է։</text:span></text:p>
          </table:table-cell>
          <table:table-cell table:style-name="Table1.E15" office:value-type="string">
            <text:p text:style-name="P11"/>
          </table:table-cell>
          <table:table-cell table:style-name="Table1.F15" office:value-type="string">
            <text:p text:style-name="P12"/>
          </table:table-cell>
        </table:table-row>
        <text:soft-page-break/>
        <table:table-row table:style-name="Table1.3">
          <table:table-cell table:style-name="Table1.A16" office:value-type="string">
            <text:p text:style-name="P1"><text:span text:style-name="T4">78</text:span></text:p>
          </table:table-cell>
          <table:table-cell table:style-name="Table1.B16" office:value-type="string">
            <text:p text:style-name="P19"><text:span text:style-name="T5">Ոռոգման ոլորտում առկա խնդիրները լուծելու և վիճակը բարելավելու նպատակով նախատեսվում է իրականացնել անհրաժեշտ օրենսդրական և կառուցվածքային <text:s/>բարեփոխումներ</text:span></text:p>
          </table:table-cell>
          <table:table-cell table:style-name="Table1.C16" office:value-type="string">
            <text:p text:style-name="P1"><text:span text:style-name="T4">78.1 «Ոռոգման համակարգերի արդյունավետ կառավարման ռազմավարական ծրագրի» մշակում և իրականացում</text:span></text:p>
          </table:table-cell>
          <table:table-cell table:style-name="Table1.D16" office:value-type="string">
            <text:p text:style-name="P17"><text:span text:style-name="T5">Ոռոգման համակարգերի արդյունավետ կառավարման ուղղությամբ սահմանվել են ջրային ոլորտի ռազմավարական ծրագրի հայեցակարգային մոտեցումները։ Ներկայումս մշակման փուլում է <text:s/>ջ</text:span><text:span text:style-name="T7">րային ոլորտի ռազմավարական ծրագրի մշակման համար խորհրդատվական ծառայությունների ձեռքբերման Առաջադրանքի Պայմանները։</text:span></text:p>
            <text:p text:style-name="P17"><text:span text:style-name="T7">Ոռոգման ոլորտի ռազմավարության մշակումը ներառված է նաև.</text:span></text:p>
            <text:p text:style-name="P17"><text:span text:style-name="T5">1. Համաշխարհային բանկի WISE ծրագրի (Ծրագիր) Բաղադրիչ 1.1-ում (Ջրային ռեսուրսների ազգային քաղաքականության և պլանավորման հզորացում) </text:span></text:p>
            <text:p text:style-name="P17"><text:span text:style-name="T5">որով նախատեսվում է մշակել «Ոռոգման ազգային ռազմավարությունը», որի համար արդեն իսկ մշակվել են Առաջադրանքի Պայմանները: <text:s/></text:span></text:p>
            <text:p text:style-name="P17"><text:span text:style-name="T5">«Ոռոգման ազգային ռազմավարության» մշակման աշխատանքների մեկնարկը ակնկալվում է Ծրագրի իրականացման սկզբնական փուլում: </text:span></text:p>
            <text:p text:style-name="P1"><text:span text:style-name="T2">2. «Ոռոգվող գյուղատնտեսության զարգացումը Արարատի և Արմավիրի մարզերում» ծրագրի շրջանակներում՝ Հանձնարարություն 1</text:span><text:span text:style-name="T9"> </text:span><text:span text:style-name="T2">–ով ևս նախատեսված է «Ոռոգման համակարգերի արդյունավետ կառավարման ռազմավարական ծրագրի» մշակում և դրա իրականացման միջոցառումների ծրագրի կազմում։</text:span></text:p>
            <text:p text:style-name="P27"><text:span text:style-name="T2">Այս հանձնարարության իրականացման համար հիմք են հանդիսացել Ջրային կոմիտեի կողմից մշակված «Հայաստանի Հանրապետության ոռոգման համակարգի արդյունավետ կառավարման և կայուն<text:line-break/>զարգացման </text:span><text:span text:style-name="T9"> </text:span><text:span text:style-name="T2">հայեցակարգի նախագիծը»: </text:span></text:p>
            <text:p text:style-name="P27"><text:span text:style-name="T2">Խորհրդատու կազմակերպության կողմից ներկայումս ընթացքի մեջ են ռազմավարական ծրագրի մշակման աշխատանքները: </text:span></text:p>
          </table:table-cell>
          <table:table-cell table:style-name="Table1.E16" office:value-type="string">
            <text:p text:style-name="P11"/>
          </table:table-cell>
          <table:table-cell table:style-name="Table1.F16" office:value-type="string">
            <text:p text:style-name="P12"/>
          </table:table-cell>
        </table:table-row>
        <table:table-row table:style-name="Table1.3">
          <table:table-cell table:style-name="Table1.A17" table:number-rows-spanned="2" office:value-type="string">
            <text:p text:style-name="P1"><text:span text:style-name="T4">79</text:span></text:p>
          </table:table-cell>
          <table:table-cell table:style-name="Table1.B17" table:number-rows-spanned="2" office:value-type="string">
            <text:p text:style-name="P19"><text:span text:style-name="T5">Ոռոգման համակարգերը շարունակաբար արդի ջրաչափական սարքավորումներով կահավորում և տվյալների հավաքման ու վերահսկողական համակարգով հագեցում</text:span></text:p>
            <text:p text:style-name="P11"/>
          </table:table-cell>
          <table:table-cell table:style-name="Table1.C17" office:value-type="string">
            <text:p text:style-name="P1"><text:span text:style-name="T4">79.1.Հիդրոտեխնիկական կառույցների տեխնիկական, վիճակի գնահատում և վերահսկելիության բարձրացում</text:span></text:p>
          </table:table-cell>
          <table:table-cell table:style-name="Table1.D17" office:value-type="string">
            <text:p text:style-name="P11"/>
          </table:table-cell>
          <table:table-cell table:style-name="Table1.E17" office:value-type="string">
            <text:p text:style-name="P11"/>
          </table:table-cell>
          <table:table-cell table:style-name="Table1.F17" office:value-type="string">
            <text:p text:style-name="P12"/>
          </table:table-cell>
        </table:table-row>
        <table:table-row table:style-name="Table1.3">
          <table:covered-table-cell/>
          <table:covered-table-cell/>
          <table:table-cell table:style-name="Table1.C18" office:value-type="string">
            <text:p text:style-name="P1"><text:span text:style-name="T4">79.2.Տեխնիկական, տնտեսական, կազմակերպական, ֆինանսական և իրավական բնույթի փոխկապակցված համալիր միջոցառումների իրականացման նպատակով էլեկտրոնային հարթակի ներդրում </text:span></text:p>
          </table:table-cell>
          <table:table-cell table:style-name="Table1.D18" office:value-type="string">
            <text:p text:style-name="P17"><text:span text:style-name="T5">ՄԱԿ-ի ՄԱԶԾ-ի կողմից իրականացվող «Անցում» ցածրածխածնային ոռոգման տեխնոլոգիաների Լոռու և Շիրակի մարզերում բարձրացված արտադրողականության, պարենային անվտանգության և բարելավված կենսապահովման համար ծրագրի շրջանակներում ստեղծվել է Էլ.հարթակ համապատասխան սերվերային համակարգի վրա, որը գործարկվել է 2025 թվականին, սակայն ջրօգտագործողների ընկերությունների և «Ջրառ» ՓԲԸ-ի սպասարկման տարածքներում ջրօգտագործման թույլտվություն ունեցող ջրառի կետերում և ոռոգման համակարգերի մայր և երկրորդ կարգի ջրանցքների բաժանարար կետերում տեղադրված ջրաչափական սարքավորումների տվյալների օնլայն դիտման հնարավորություն դեռևս ապահովված չէ, քանի որ դեռևս աշխատանքներ են կատարվում հարթակն անհրաժեշտ տեղեկատվությամբ համալրելու համար։</text:span></text:p>
          </table:table-cell>
          <table:table-cell table:style-name="Table1.E18" office:value-type="string">
            <text:p text:style-name="P11"/>
          </table:table-cell>
          <table:table-cell table:style-name="Table1.F18" office:value-type="string">
            <text:p text:style-name="P12"/>
          </table:table-cell>
        </table:table-row>
        <text:soft-page-break/>
        <table:table-row table:style-name="Table1.19">
          <table:table-cell table:style-name="Table1.A19" table:number-rows-spanned="2" office:value-type="string">
            <text:p text:style-name="P1"><text:span text:style-name="T4">80</text:span></text:p>
          </table:table-cell>
          <table:table-cell table:style-name="Table1.B19" table:number-rows-spanned="2" office:value-type="string">
            <text:p text:style-name="P1"><text:span text:style-name="T4">Ոռոգման համակարգերում շահագործման պայմանների տեխնիկական վիճակի գնահատում և բարելավում</text:span></text:p>
          </table:table-cell>
          <table:table-cell table:style-name="Table1.C19" office:value-type="string">
            <text:p text:style-name="P1"><text:span text:style-name="T4">80.1.Իրականացնել համատարած տեխնիկական աուդիտ և աուդիտի արդյունքներով մշակել և իրականացնել կապիտալ ներդրումների մոտեցումներ և չափորոշիչներ</text:span></text:p>
          </table:table-cell>
          <table:table-cell table:style-name="Table1.D19" office:value-type="string">
            <text:p text:style-name="P17"><text:span text:style-name="T5">Համաշխարհային բանկի WISE ծրագրի Բաղադրիչ 1.1-ով (Ջրային ռեսուրսների ազգային քաղաքականության և պլանավորման հզորացում) նախատեսվում է համակարգի մանրամասն գույքագրում՝ <text:s/>խորհրդատվական ծառայությունների ձեռքբերման շրջանակներում: </text:span></text:p>
            <text:p text:style-name="P1"><text:span text:style-name="T2">«Ոռոգվող գյուղատնտեսության զարգացումը Արարատի և Արմավիրի մարզերում» ծրագրի Ջրային բաղադրիչով նախատեսված է իրականացնել պետական սեփականություն հանդիսացող ոռոգման համակարգերի չափագրության, քարտեզագրման, տեխնիկական գնահատման և վերականգնման կարիքների գնահատման աշխատանքներ։ Մրցույթի արդյունքում ընտրված «ԱՄՊԵՐԱ» ՍՊԸ-ի կողմից ներկայումս իրականացվում են</text:span><text:span text:style-name="T9">  </text:span><text:span text:style-name="T2">ՀՏԿ-ների քարտեզագրման, չափագրման և դրանց փաստացի վիճակի գնահատման աշխատանքներ։</text:span></text:p>
          </table:table-cell>
          <table:table-cell table:style-name="Table1.E19" office:value-type="string">
            <text:p text:style-name="P11"/>
          </table:table-cell>
          <table:table-cell table:style-name="Table1.F19" office:value-type="string">
            <text:p text:style-name="P12"/>
          </table:table-cell>
        </table:table-row>
        <table:table-row table:style-name="Table1.3">
          <table:covered-table-cell/>
          <table:covered-table-cell/>
          <table:table-cell table:style-name="Table1.C20" office:value-type="string">
            <text:p text:style-name="P7"><text:span text:style-name="T4">80.2.Իրականացնել ոռոգման համակարգերի վերականգնմանն ուղղված կապիտալ ներդրումներ և ներդրումային քաղաքականություն</text:span></text:p>
          </table:table-cell>
          <table:table-cell table:style-name="Table1.D20" office:value-type="string">
            <text:p text:style-name="P28"><text:span text:style-name="T2">2025 թվականին ՀՀ պետական բյուջեից հատկացված միջոցների հաշվին իրականացվել է 16 օբյեկտների <text:s/>հիմնանորոգման շինարական աշխատանքներ, որից 11–ի շինարարությունն ավարտվել է՝</text:span></text:p>
            <text:list xml:id="list2695054388" text:style-name="WWNum1">
              <text:list-item>
                <text:p text:style-name="P30"><text:span text:style-name="T5">Թալին 1 պոմպակայանի վերանորոգում, </text:span></text:p>
              </text:list-item>
              <text:list-item>
                <text:p text:style-name="P30"><text:span text:style-name="T5">«Քաղցրաշեն 1 պոմպակայանի N 5 պոմպի մղման խողովակաշարի հատվածի» վթարային հատվածի վերանորոգում, </text:span></text:p>
              </text:list-item>
              <text:list-item>
                <text:p text:style-name="P30"><text:span text:style-name="T5">Քաղցրաշեն 1 պոմպակայանի N 1 մղման խողովակաշարի վթարային հատվածի վերանորոգում,</text:span></text:p>
              </text:list-item>
              <text:list-item>
                <text:p text:style-name="P30"><text:span text:style-name="T5">Արարատ համայնքի Արարատ բնակավայրի վարչական տարածքի ներքին ցանցի մոտ 880 մետր հատվածի հիմնանորոգում,</text:span></text:p>
              </text:list-item>
              <text:list-item>
                <text:p text:style-name="P30"><text:span text:style-name="T5">Յաղդան պոմպակայանի (Յաղդանի բնակավայր) հիմնանորոգում,</text:span></text:p>
              </text:list-item>
              <text:list-item>
                <text:p text:style-name="P30"><text:span text:style-name="T5">«Հերմոն-Ելփին» ինքնահոս ջրատարի «Ռինդ-Արենի» տեղամասի հիմնանորոգում,</text:span></text:p>
              </text:list-item>
              <text:list-item>
                <text:p text:style-name="P30"><text:span text:style-name="T5"><text:s/>Մրգաշատ համայնքի Սոնեյի և Վալոդի խորքային հորերի հեռացնող ջրանցքների, ինչպես նաև դրանց հատման տեղից դեպի հողատարածքներ գնացող ջրանցքների վերակառուցում,</text:span></text:p>
              </text:list-item>
              <text:list-item>
                <text:p text:style-name="P30"><text:span text:style-name="T5"><text:s/>Ղարաղալայի պոմպակայնի մղման խողովակաշարի վթարային հատվածների վերակառուցում,</text:span></text:p>
              </text:list-item>
              <text:list-item>
                <text:p text:style-name="P30"><text:span text:style-name="T5">«Արազափ-1» ջրհան կայանի երկրորդ գոտու աջ հեռացնող ջրատարի վերակառուցում։</text:span></text:p>
              </text:list-item>
              <text:list-item>
                <text:p text:style-name="P30"><text:span text:style-name="T5">Արտամետի «Զույգ ցանց» ներտնտեսային ջրանցքի վերակառուցման աշխատանքներ,</text:span></text:p>
              </text:list-item>
              <text:list-item>
                <text:p text:style-name="P30"><text:span text:style-name="T5">«Սյունիք» ՋՕԸ-ի կողմից շահագործվող Արաքս 1 պոմպակայանի մղման խողովակաշարի հիմնանորոգման աշխատանքներ։</text:span></text:p>
              </text:list-item>
            </text:list>
            <text:p text:style-name="P4"><text:span text:style-name="T2">3 օբյեկտների մասով աշխատանքները կավարտվեն 2026 թվականի 1–ին եռամսյակում ՝</text:span></text:p>
            <text:list xml:id="list2758849974" text:style-name="WWNum2">
              <text:list-item>
                <text:p text:style-name="P31"><text:span text:style-name="T5">«Արազափ-1» պոմպակայանի մղման խողովակաշարի հիմնանորոգման աշխատանքներ (1-ին փուլ),</text:span></text:p>
              </text:list-item>
              <text:list-item>
                <text:p text:style-name="P31"><text:span text:style-name="T5">Աշտարակի մայր ջրանցքի 2 կմ (ՊԿ0+00-ՊԿ20+00) հատվածի վերանորոգման աշխատանքներ,</text:span></text:p>
              </text:list-item>
              <text:list-item>
                <text:p text:style-name="P31"><text:span text:style-name="T5">«Տավուշ» ՋՕԸ-ի կողմից ապասարկվող Զեյթուն N1 պոմպակայանի կարճ գծի հեռացնող ջրանցքի հիմնանորոգման աշխատանքներ։</text:span></text:p>
              </text:list-item>
            </text:list>
            <text:p text:style-name="P4"><text:span text:style-name="T2">«Գետափ-Եղեգնաձոր» ջրանցքի հիմնանորոգման աշխատանքների ավարտը նախատեսվում է 2026 թվականի առաջին կիսամյակում։</text:span></text:p>
            <text:p text:style-name="P32"><text:span text:style-name="T2">ՀՀ Սյունիքի մարզի Որոտանի մայր ջրանցքի Հարթաշենի դյուկերի վթարված հատվածի կառուցման աշխատանքները դեռևս չեն մեկնարկել։</text:span></text:p>
            <text:p text:style-name="P1"><text:span text:style-name="T2">Արենի–Խաչիկ եռաստիճան պոմպակայանի և Սարալանջի 7/1 պոմպակայանի հիմնանորոգման աշխատանքների նախագծերն ստացել են քաղաքաշինական պարզ փորձաքննության դրական եզրակացությունը և պատրաստ են շինարարության։</text:span></text:p>
          </table:table-cell>
          <table:table-cell table:style-name="Table1.E20" office:value-type="string">
            <text:p text:style-name="P11"/>
          </table:table-cell>
          <table:table-cell table:style-name="Table1.F20" office:value-type="string">
            <text:p text:style-name="P12"/>
          </table:table-cell>
        </table:table-row>
        <table:table-row table:style-name="Table1.19">
          <table:table-cell table:style-name="Table1.A21" office:value-type="string">
            <text:p text:style-name="P1"><text:span text:style-name="T4">81</text:span></text:p>
            <text:p text:style-name="P11"/>
          </table:table-cell>
          <table:table-cell table:style-name="Table1.B21" office:value-type="string">
            <text:p text:style-name="P1"><text:span text:style-name="T4">Ոռոգման համակարգերի զարգացման ծրագիր </text:span></text:p>
            <text:p text:style-name="P33"/>
            <text:p text:style-name="P33"/>
            <text:p text:style-name="P11"/>
          </table:table-cell>
          <table:table-cell table:style-name="Table1.C21" office:value-type="string">
            <text:p text:style-name="P1"><text:span text:style-name="T4">81.1.Իրականացնել ոռոգման համակարգերի բարելավում՝ <text:s/>միջտնտեսային և</text:span></text:p>
            <text:p text:style-name="P1"><text:span text:style-name="T4">ներտնտեսային ոռոգման ցանցերի վերակառուցում</text:span></text:p>
          </table:table-cell>
          <table:table-cell table:style-name="Table1.D21" office:value-type="string">
            <text:p text:style-name="P1"><text:span text:style-name="T2">Միջոցառումն իրականացվել է «Ոռոգման համակարգերի արդիականացում» ծրագրի (այսուհետ՝ Ծրագիր) շրջանակում՝ Եվրասիական զարգացման բանկի աջակցությամբ։</text:span></text:p>
            <text:p text:style-name="P1"><text:span text:style-name="T2">Ծրագրով նախատեսված շինարարական աշխատանքները մեկնարկել են 2018 թվականին, իրականացվել սահմանված ժամկետներում և ավարտվել 2025 թվականի հունիսի 30-ին։</text:span></text:p>
            <text:p text:style-name="P1"><text:span text:style-name="T2">Հաշվետու ժամանակահատվածում վերականգնվել է միջտնտեսային մեկ ջրանցքի վերջին 1.35 կմ երկարությամբ վթարային հատվածը։</text:span></text:p>
            <text:p text:style-name="P1"><text:span text:style-name="T2">Ծրագրով ընդհանուր առմամբ`</text:span></text:p>
            <text:list xml:id="list1516837459" text:style-name="WWNum3">
              <text:list-item>
                <text:p text:style-name="P35"><text:span text:style-name="T2">կառուցվել է ինքնահոս ոռոգման 7 համակարգ՝ 37.4 կմ,</text:span></text:p>
              </text:list-item>
              <text:list-item>
                <text:p text:style-name="P35"><text:span text:style-name="T2">վերականգնվել են 4 մայր և 50 միջտնտեսային ջրանցքների 135.8 կմ ծայրահեղ վնասված և վթարային հատվածներ,</text:span></text:p>
              </text:list-item>
            </text:list>
            <text:p text:style-name="P1"><text:span text:style-name="T2">111 բնակավայրում հիմնանորոգվել են 279.0 կմ ընդհանուր երկարությամբ ոռոգման ներտնտեսային համակարգեր։</text:span></text:p>
          </table:table-cell>
          <table:table-cell table:style-name="Table1.E21" office:value-type="string">
            <text:p text:style-name="P11"/>
          </table:table-cell>
          <table:table-cell table:style-name="Table1.F21" office:value-type="string">
            <text:p text:style-name="P12"/>
          </table:table-cell>
        </table:table-row>
        <text:soft-page-break/>
        <table:table-row table:style-name="Table1.22">
          <table:table-cell table:style-name="Table1.A22" table:number-rows-spanned="3" office:value-type="string">
            <text:p text:style-name="P1"><text:span text:style-name="T4">82</text:span></text:p>
          </table:table-cell>
          <table:table-cell table:style-name="Table1.B22" table:number-rows-spanned="3" office:value-type="string">
            <text:p text:style-name="P34"><text:span text:style-name="T4">2021-2026 թվականների ընթացքում Ջրամբարաշինության (Կապսի և Վեդու ջրամբարներ) ծրագրերի նախապատրաստում և իրականացում</text:span></text:p>
            <text:p text:style-name="P33"/>
            <text:p text:style-name="P33"/>
            <text:p text:style-name="P33"/>
          </table:table-cell>
          <table:table-cell table:style-name="Table1.C22" office:value-type="string">
            <text:p text:style-name="P1"><text:span text:style-name="T4">82.1.«Ախուրյան գետի ջրային ռեսուրսների ինտեգրված կառավարման ծրագրի» Փուլ 1. Կապսի ջրամբարի կառուցում </text:span></text:p>
          </table:table-cell>
          <table:table-cell table:style-name="Table1.D22" office:value-type="string">
            <text:p text:style-name="P1"><text:span text:style-name="T2">Շարունակվել են 2023 թվականին մեկնարկած Կապսի ջրամբարի և օժանդակ կառուցվածքների կառուցման աշխատանքները, մասնավորապես՝ <text:s/>շարունակվել են շինարական ճամբարի հիմնման և մոբիլիզացիոն աշխատանքները, ավարտվել են ջրահեռացման խրամուղու բետոնացման աշխատանքները, իրականացվել են Ոռոգման թունելի մուտքամասի և ելքամասի ամրակայման աշխատաքներ, Ախուրյան գետի հունի տեղափոխման նպատակով հիդրոմեխանիկական սարքավորումների և հավելյալ ցեմենտացիոն աշխատանքներն ու գազաֆիկացան նպատակով 2,5 կմ գազի գծի կառուցման աշխատանքներ։</text:span></text:p>
            <text:p text:style-name="P1"><text:span text:style-name="T2">Կապսի ջրամբարի և օժանդակ կառուցվածքների կառուցման պայմանագրի 15.1 կետի համաձայն, շինարարական աշխատանքները դանդաղ տեմպով իրականացնելու, Պայմանագրով պահանջվող փաստաթղթերը ոչ պատշաճ որակով մշակելու և սահմանված ժամկետների խախտումների պատճառով, 2025 թվականի հուլիսի 22-ին Կապալառուին է ներկայացվել «Ուղղումներ կատարելու մասին ծանուցում N 2» փաստաթղթը։ Ծանուցմամբ կապալառուին տրվել է վերջնաժամկետ մինչև 2025 թվականի հոկտեմբերի 31-ը՝ իր կողմից 2025 թվականի հունիսի 30-ին ներկայացված վերջին կարճաժամկետ Իրականացման ժամանակացույցով սահմանված առաջին առանցքային հենանիշ «Գետի հոսքի հեռացում կառուցված ջրահեռացման խրամուղիով» աշխատաքները իրականացնելու և պայմանագրային առկա թերությունները շտկելու նպատակով։ Կապալառուի կողմից ծանուցմամբ սահմանված աշխատանքներն ու պայմանագրային շտկումները ժակետներում չիրականացնելու պատճառով՝ հիմք ընդունելով ՀՀ ՏԿԵ նախարարի 2025 թվականի դեկտեմբերի 9-ի գրությունը, որոշում է կայացվել <text:s/>կապալառուի հետ լուծել պայմանագիրը:</text:span></text:p>
            <text:p text:style-name="P1"><text:span text:style-name="T2">Պայմանագրի դադարեցման հիմնական պարզաբանումները կհստակեցվեն պայմանագրային բանակցությունների արդյունքով:</text:span></text:p>
          </table:table-cell>
          <table:table-cell table:style-name="Table1.E22" office:value-type="string">
            <text:p text:style-name="P1"><text:span text:style-name="T2">Ուշացման հիմնական պատճառը Կապալառուի կողմից որակյալ անձնակազմի բացակայությունն ու Պայմանագրով պահանջվող փաստաթղթերի ոչ պատշաճ որակով մշակումն է։</text:span></text:p>
          </table:table-cell>
          <table:table-cell table:style-name="Table1.F22" office:value-type="string">
            <text:p text:style-name="P12"/>
          </table:table-cell>
        </table:table-row>
        <table:table-row table:style-name="Table1.19">
          <table:covered-table-cell/>
          <table:covered-table-cell/>
          <table:table-cell table:style-name="Table1.C23" office:value-type="string">
            <text:p text:style-name="P1"><text:span text:style-name="T4">82.2. «Ախուրյան գետի ջրային ռեսուրսների ինտեգրված կառավարման ծրագրի» Փուլ 2. <text:s/>ինքնահոս ոռոգման համակարգի կառուցում</text:span></text:p>
          </table:table-cell>
          <table:table-cell table:style-name="Table1.D23" office:value-type="string">
            <text:p text:style-name="P1"><text:span text:style-name="T2">Փուլ 2-ի ֆինանսական միջոցները Կապսի պատվարի շինարարությանն ուղղելու նպատակով Վերակառուցման վարկերի բանկի (KFW) կողմից մշակված համաձայնագրի փոփոխության նախագիծ ստորագրվել է 2024թ. մայիս 2-ին և <text:s/>հաստատվել ՀՀ նախագահի հունիսի 25-ի ՆՀ-191-Ն հրամանագրով։</text:span></text:p>
          </table:table-cell>
          <table:table-cell table:style-name="Table1.E23" office:value-type="string">
            <text:p text:style-name="P11"/>
          </table:table-cell>
          <table:table-cell table:style-name="Table1.F23" office:value-type="string">
            <text:p text:style-name="P12"/>
          </table:table-cell>
        </table:table-row>
        <table:table-row table:style-name="Table1.3">
          <table:covered-table-cell/>
          <table:covered-table-cell/>
          <table:table-cell table:style-name="Table1.C24" office:value-type="string">
            <text:p text:style-name="P8"><text:span text:style-name="T4">82.3.Վեդու ջրամբարի պատվարի և օժանդակ կառուցվածքների, ջրի փոխադրող և ոռոգման համակարգի շինարարական աշխատանքների իրականացում: </text:span></text:p>
            <text:p text:style-name="P36"><text:span text:style-name="T4">Վեդու ջրամբարի իշխման տակ գտնվող ներտնտեսային ոռոգման ցանցի մանրամասն նախագծային աշխատանքների ավարտ</text:span></text:p>
          </table:table-cell>
          <table:table-cell table:style-name="Table1.D24" office:value-type="string">
            <text:p text:style-name="P5"><text:span text:style-name="T2">2024 թվականին ավարտվել են Վեդու ջրամբարի հիմնական աշխատանքներն ու ներտնտեսային ոռոգման ցանցի կառուցումը։ </text:span></text:p>
            <text:p text:style-name="P5"><text:span text:style-name="T2">2025 թվականին իրականացվել են SCADA համակարգի և էլեկտրամատակարարման մոնտաժման ու կարգաբերման, ինչպես նաև ջրամբարի առաջին ջրալցման աշխատանքները։ </text:span></text:p>
            <text:p text:style-name="P14"/>
          </table:table-cell>
          <table:table-cell table:style-name="Table1.E24" office:value-type="string">
            <text:p text:style-name="P1"><text:span text:style-name="T2">Ձգձգումները պայմանավորված են այն հանգամանքով, որ շինարարության փուլում Կապալառուի կողմից եղել են ուշացումներ, ինչպես նաև ներկայումս առկա են տեխնիկական խնդիրներ, որոնց լուծման ուղղությամբ ներկայումս բանակցություններ են տարվում բոլոր շահագրգիռ կողմերի հետ: <text:s text:c="2"/></text:span></text:p>
          </table:table-cell>
          <table:table-cell table:style-name="Table1.F24" office:value-type="string">
            <text:p text:style-name="P12"/>
          </table:table-cell>
        </table:table-row>
        <text:soft-page-break/>
        <table:table-row table:style-name="Table1.9">
          <table:table-cell table:style-name="Table1.A25" office:value-type="string">
            <text:p text:style-name="P1"><text:span text:style-name="T4">83</text:span></text:p>
          </table:table-cell>
          <table:table-cell table:style-name="Table1.B25" office:value-type="string">
            <text:p text:style-name="P1"><text:span text:style-name="T4">Ոռոգման համակարգերի սպասարկման տարածքում ընդգրկված և լրացուցիչ ոռոգելի հողերի ջրամատակարարման համար անհրաժեշտ ջրի քանակի ապահովման հնարավորությունների ստեղծում, ինքնահոս համակարգերի և նոր ջրամբարների նախագծում և շինարարություն</text:span></text:p>
          </table:table-cell>
          <table:table-cell table:style-name="Table1.C25" office:value-type="string">
            <text:p text:style-name="P1"><text:span text:style-name="T4">83.1.Գեղարքունիքի մարզում Արգիճիի ջրամբարի կառուցման նախագծային փաստաթղթերի կազմում և կառուցում</text:span></text:p>
          </table:table-cell>
          <table:table-cell table:style-name="Table1.D25" office:value-type="string">
            <text:p text:style-name="P11"/>
          </table:table-cell>
          <table:table-cell table:style-name="Table1.E25" office:value-type="string">
            <text:p text:style-name="P17"><text:span text:style-name="T5"><text:s text:c="2"/>ՀՀ Գեղարքունիքի մարզի Արգիճիի ջրամբարի ՆՆՓ-երի կազմման աշխատանքները ժամանակավորապես դադարեցված են (գտնվում են տեխնիկական դադարի փուլում)՝ ջրամբարի նախնական ընտրված տեղամասում առկա «Հիդրոկորպորացիա» ՓԲԸ-ին պատկանող ՀԷԿ-ի օրվա կարգավորման ջրամբարի առկայությամբ պայմանավորված, որի պատճառով անհնարինություն է առաջացել ջրամբարի նախատեսվող տարածքում իրականացնել համապատասխան հետազոտություններ:</text:span></text:p>
          </table:table-cell>
          <table:table-cell table:style-name="Table1.F25" office:value-type="string">
            <text:p text:style-name="P12"/>
          </table:table-cell>
        </table:table-row>
        <table:table-row table:style-name="Table1.19">
          <table:table-cell table:style-name="Table1.A26" office:value-type="string">
            <text:p text:style-name="P11"/>
          </table:table-cell>
          <table:table-cell table:style-name="Table1.B26" office:value-type="string">
            <text:p text:style-name="P33"/>
          </table:table-cell>
          <table:table-cell table:style-name="Table1.C26" office:value-type="string">
            <text:p text:style-name="P1"><text:span text:style-name="T4">83.2.Գեղարքունիքի մարզում Աստղաձորի ջրամբարի կառուցման նախագծային փաստաթղթերի կազմում և կառուցում</text:span></text:p>
          </table:table-cell>
          <table:table-cell table:style-name="Table1.D26" office:value-type="string">
            <text:p text:style-name="P17"><text:span text:style-name="T5">Գեղարքունիքի մարզի Աստղաձորի ջրամբարի նախագծանախահաշվային փաստաթղթերի կազմման աշխատանքներն ավարտվել են, որոնք անցել են պարզ փորձաքննություն և ներկայացվել են համալիր փորձաքննության:</text:span></text:p>
            <text:p text:style-name="P1"><text:span text:style-name="T2">Հանրային ներդրումային կոմիտեի 2025թ. հոկտեմբերի 23-ին կայացած նիստում քննարկվել և հաստատվել է Աստղաձորի <text:s/>ջրամբարի ներդրումային ծրագիրը:</text:span></text:p>
          </table:table-cell>
          <table:table-cell table:style-name="Table1.E26" office:value-type="string">
            <text:p text:style-name="P11"/>
          </table:table-cell>
          <table:table-cell table:style-name="Table1.F26" office:value-type="string">
            <text:p text:style-name="P12"/>
          </table:table-cell>
        </table:table-row>
        <table:table-row table:style-name="Table1.3">
          <table:table-cell table:style-name="Table1.A27" office:value-type="string">
            <text:p text:style-name="P11"/>
          </table:table-cell>
          <table:table-cell table:style-name="Table1.B27" office:value-type="string">
            <text:p text:style-name="P33"/>
          </table:table-cell>
          <table:table-cell table:style-name="Table1.C27" office:value-type="string">
            <text:p text:style-name="P1"><text:span text:style-name="T4">83.3.Վայոց ձորի մարզում Ելփինի ջրամբարի կառուցման նախագծային փաստաթղթերի կազմում և կառուցում</text:span></text:p>
          </table:table-cell>
          <table:table-cell table:style-name="Table1.D27" office:value-type="string">
            <text:p text:style-name="P20"><text:span text:style-name="T5">Վայոց ձորի մարզի Ելփինի ջրամբարի նախագծանախահաշվային փաստաթղթերի փաթեթի համար ստացվել է համալիր փորձաքննության դրական եզրակացությունը: </text:span></text:p>
            <text:p text:style-name="P20"><text:span text:style-name="T5">Հանրային ներդրումային կոմիտեի 2025թ. հոկտեմբերի 23-ին կայացած նիստում քննարկվել և հաստատվել է <text:s/>Ելփինի <text:s/>ջրամբարի ներդրումային ծրագիրը: </text:span></text:p>
          </table:table-cell>
          <table:table-cell table:style-name="Table1.E27" office:value-type="string">
            <text:p text:style-name="P11"/>
          </table:table-cell>
          <table:table-cell table:style-name="Table1.F27" office:value-type="string">
            <text:p text:style-name="P12"/>
          </table:table-cell>
        </table:table-row>
        <text:soft-page-break/>
        <table:table-row table:style-name="Table1.3">
          <table:table-cell table:style-name="Table1.A28" office:value-type="string">
            <text:p text:style-name="P11"/>
          </table:table-cell>
          <table:table-cell table:style-name="Table1.B28" office:value-type="string">
            <text:p text:style-name="P33"/>
          </table:table-cell>
          <table:table-cell table:style-name="Table1.C28" office:value-type="string">
            <text:p text:style-name="P37"><text:span text:style-name="T4">83.4.Վայոց ձորի Խնձորուտի ջրամբարի կառուցման նախագծային փաստաթղթերի կազմում և կառուցում</text:span></text:p>
          </table:table-cell>
          <table:table-cell table:style-name="Table1.D28" office:value-type="string">
            <text:p text:style-name="P1"><text:span text:style-name="T2">ՀՀ ֆինանսների նախարարությունը 2025 թվականի նոյեմբերի 28-ի N 04/5-2/27070-2025 գրությամբ ջրամբարի տեխնիկատնտեսական, իրագործելիության ուսումնասիրությունների և նախագծման աշխատանքների գործընթացների մեկնարկի վերաբերյալ հայտնում է, որ Վերակառուցման և զարգացման եվրոպական բանկի (այսուհետ՝ Բանկ) <text:s/>հետ ունեցած վերջին քննարկումների ընթացքում Բանկը կրկին վերահաստատել է իր պատրաստակամությունն աջակցելու ծրագրի շրջանակներում ջրամբարի կառուցման իրագործելիության ուսումնասիրությունների իրականացմանը:</text:span></text:p>
            <text:p text:style-name="P1"><text:span text:style-name="T2">Առաջիկայում նախատեսվում է Բանկի աջակցությամբ մեկնարկել ջրամբարի կառուցման իրագործելիության ուսումնասիրությունները:</text:span></text:p>
          </table:table-cell>
          <table:table-cell table:style-name="Table1.E28" office:value-type="string">
            <text:p text:style-name="P11"/>
          </table:table-cell>
          <table:table-cell table:style-name="Table1.F28" office:value-type="string">
            <text:p text:style-name="P12"/>
          </table:table-cell>
        </table:table-row>
        <table:table-row table:style-name="Table1.9">
          <table:table-cell table:style-name="Table1.A29" office:value-type="string">
            <text:p text:style-name="P11"/>
          </table:table-cell>
          <table:table-cell table:style-name="Table1.B29" office:value-type="string">
            <text:p text:style-name="P33"/>
          </table:table-cell>
          <table:table-cell table:style-name="Table1.C29" office:value-type="string">
            <text:p text:style-name="P9"><text:span text:style-name="T4">83.5.Վայոց ձորի Վերնաշենի ջրամբարի կառուցման նախագծային փաստաթղթերի կազմում և կառուցում</text:span></text:p>
          </table:table-cell>
          <table:table-cell table:style-name="Table1.D29" office:value-type="string">
            <text:p text:style-name="P1"><text:span text:style-name="T2">ՀՀ ֆինանսների նախարարությունը 2025 թվականի նոյեմբերի 28-ի N 04/5-2/27070-2025 գրությամբ ջրամբարի տեխնիկատնտեսական, իրագործելիության ուսումնասիրությունների և նախագծման աշխատանքների գործընթացների մեկնարկի վերաբերյալ հայտնում է, որ Վերակառուցման և զարգացման եվրոպական բանկի (այսուհետ՝ Բանկ) <text:s/>հետ ունեցած վերջին քննարկումների ընթացքում Բանկը կրկին վերահաստատել է իր պատրաստակամությունն աջակցելու ծրագրի շրջանակներում ջրամբարի կառուցման իրագործելիության ուսումնասիրությունների իրականացմանը:</text:span></text:p>
            <text:p text:style-name="P1"><text:span text:style-name="T2">Առաջիկայում նախատեսվում է Բանկի աջակցությամբ մեկնարկել ջրամբարի կառուցման իրագործելիության ուսումնասիրությունները:</text:span></text:p>
          </table:table-cell>
          <table:table-cell table:style-name="Table1.E29" office:value-type="string">
            <text:p text:style-name="P11"/>
          </table:table-cell>
          <table:table-cell table:style-name="Table1.F29" office:value-type="string">
            <text:p text:style-name="P12"/>
          </table:table-cell>
        </table:table-row>
        <table:table-row table:style-name="Table1.19">
          <table:table-cell table:style-name="Table1.A30" office:value-type="string">
            <text:p text:style-name="P11"/>
          </table:table-cell>
          <table:table-cell table:style-name="Table1.B30" office:value-type="string">
            <text:p text:style-name="P33"/>
          </table:table-cell>
          <table:table-cell table:style-name="Table1.C30" office:value-type="string">
            <text:p text:style-name="P9"><text:span text:style-name="T4">83.6.Վայոց ձորի Խաչիկի ջրամբարի կառուցման նախագծային փաստաթղթերի կազմում և կառուցում</text:span></text:p>
          </table:table-cell>
          <table:table-cell table:style-name="Table1.D30" office:value-type="string">
            <text:p text:style-name="P1"><text:span text:style-name="T2">ՀՀ ֆինանսների նախարարությունը 2025 թվականի նոյեմբերի 28-ի N 04/5-2/27070-2025 գրությամբ ջրամբարի տեխնիկատնտեսական, իրագործելիության ուսումնասիրությունների և նախագծման աշխատանքների գործընթացների մեկնարկի վերաբերյալ հայտնում է, որ Վերակառուցման և զարգացման եվրոպական բանկի (այսուհետ՝ Բանկ) <text:s/>հետ ունեցած վերջին քննարկումների ընթացքում Բանկը կրկին վերահաստատել է իր պատրաստակամությունն աջակցելու ծրագրի շրջանակներում ջրամբարի կառուցման իրագործելիության ուսումնասիրությունների իրականացմանը:</text:span></text:p>
            <text:p text:style-name="P1"><text:span text:style-name="T2">Առաջիկայում նախատեսվում է Բանկի աջակցությամբ մեկնարկել ջրամբարի կառուցման իրագործելիության ուսումնասիրությունները:</text:span></text:p>
          </table:table-cell>
          <table:table-cell table:style-name="Table1.E30" office:value-type="string">
            <text:p text:style-name="P11"/>
          </table:table-cell>
          <table:table-cell table:style-name="Table1.F30" office:value-type="string">
            <text:p text:style-name="P12"/>
          </table:table-cell>
        </table:table-row>
        <text:soft-page-break/>
        <table:table-row table:style-name="Table1.9">
          <table:table-cell table:style-name="Table1.A31" office:value-type="string">
            <text:p text:style-name="P11"/>
          </table:table-cell>
          <table:table-cell table:style-name="Table1.B31" office:value-type="string">
            <text:p text:style-name="P33"/>
          </table:table-cell>
          <table:table-cell table:style-name="Table1.C31" office:value-type="string">
            <text:p text:style-name="P9"><text:span text:style-name="T4">83.7. Վայոց ձորի <text:s/>մարզում Գետիկ վանքի ջրամբարի կառուցման նախագծային փաստաթղթերի կազմում և կառուցում</text:span></text:p>
          </table:table-cell>
          <table:table-cell table:style-name="Table1.D31" office:value-type="string">
            <text:p text:style-name="P1"><text:span text:style-name="T2">ՀՀ ֆինանսների նախարարությունը 2025 թվականի նոյեմբերի 28-ի N 04/5-2/27070-2025 գրությամբ ջրամբարի տեխնիկատնտեսական, իրագործելիության ուսումնասիրությունների և նախագծման աշխատանքների գործընթացների մեկնարկի վերաբերյալ հայտնում է, որ Վերակառուցման և զարգացման եվրոպական բանկի (այսուհետ՝ Բանկ) <text:s/>հետ ունեցած վերջին քննարկումների ընթացքում Բանկը կրկին վերահաստատել է իր պատրաստակամությունն աջակցելու ծրագրի շրջանակներում ջրամբարի կառուցման իրագործելիության ուսումնասիրությունների իրականացմանը:</text:span></text:p>
            <text:p text:style-name="P17"><text:span text:style-name="T5">Առաջիկայում նախատեսվում է Բանկի աջակցությամբ մեկնարկել ջրամբարի կառուցման իրագործելիության ուսումնասիրությունները:</text:span></text:p>
          </table:table-cell>
          <table:table-cell table:style-name="Table1.E31" office:value-type="string">
            <text:p text:style-name="P11"/>
          </table:table-cell>
          <table:table-cell table:style-name="Table1.F31" office:value-type="string">
            <text:p text:style-name="P12"/>
          </table:table-cell>
        </table:table-row>
        <table:table-row table:style-name="Table1.32">
          <table:table-cell table:style-name="Table1.A32" office:value-type="string">
            <text:p text:style-name="P11"/>
          </table:table-cell>
          <table:table-cell table:style-name="Table1.B32" office:value-type="string">
            <text:p text:style-name="P33"/>
          </table:table-cell>
          <table:table-cell table:style-name="Table1.C32" office:value-type="string">
            <text:p text:style-name="P37"><text:span text:style-name="T4">83.8. <text:s/>Վայոց ձորի <text:s text:c="2"/>մարզում Զիրակի <text:s/>ջրամբարի կառուցման նախագծային փաստաթղթերի կազմում և կառուցում</text:span></text:p>
          </table:table-cell>
          <table:table-cell table:style-name="Table1.D32" office:value-type="string">
            <text:p text:style-name="P1"><text:span text:style-name="T2">ՀՀ ֆինանսների նախարարությունը 2025 թվականի նոյեմբերի 28-ի N 04/5-2/27070-2025 գրությամբ ջրամբարի տեխնիկատնտեսական, իրագործելիության ուսումնասիրությունների և նախագծման աշխատանքների գործընթացների մեկնարկի վերաբերյալ հայտնում է, որ Վերակառուցման և զարգացման եվրոպական բանկի (այսուհետ՝ Բանկ) <text:s/>հետ ունեցած վերջին քննարկումների ընթացքում Բանկը կրկին վերահաստատել է իր պատրաստակամությունն աջակցելու ծրագրի շրջանակներում ջրամբարի կառուցման իրագործելիության ուսումնասիրությունների իրականացմանը:</text:span></text:p>
            <text:p text:style-name="P1"><text:span text:style-name="T2">Առաջիկայում նախատեսվում է Բանկի աջակցությամբ մեկնարկել ջրամբարի կառուցման իրագործելիության ուսումնասիրությունները:</text:span></text:p>
          </table:table-cell>
          <table:table-cell table:style-name="Table1.E32" office:value-type="string">
            <text:p text:style-name="P11"/>
          </table:table-cell>
          <table:table-cell table:style-name="Table1.F32" office:value-type="string">
            <text:p text:style-name="P12"/>
          </table:table-cell>
        </table:table-row>
        <table:table-row table:style-name="Table1.9">
          <table:table-cell table:style-name="Table1.A33" office:value-type="string">
            <text:p text:style-name="P11"/>
          </table:table-cell>
          <table:table-cell table:style-name="Table1.B33" office:value-type="string">
            <text:p text:style-name="P33"/>
          </table:table-cell>
          <table:table-cell table:style-name="Table1.C33" office:value-type="string">
            <text:p text:style-name="P37"><text:span text:style-name="T4">83.9. Արմավիրի մարզի Քասախի ջրամբարի կառուցման նախագծային փաստաթղթերի կազմում և կառուցում</text:span></text:p>
          </table:table-cell>
          <table:table-cell table:style-name="Table1.D33" office:value-type="string">
            <text:p text:style-name="P20"><text:span text:style-name="T5">Ջրամբարի նախագծանախահաշվային փաստաթղթերի փաթեթի համար ստացվել է համալիր փորձաքննության դրական եզրակացությունը: </text:span></text:p>
            <text:p text:style-name="P20"><text:span text:style-name="T5">Հանրային ներդրումային կոմիտեի 2025 թվականի հոկտեմբերի 23-ին կայացած նիստում քննարկվել և հաստատվել է Քասախի ջրամբարի ներդրումային ծրագիրը: </text:span></text:p>
          </table:table-cell>
          <table:table-cell table:style-name="Table1.E33" office:value-type="string">
            <text:p text:style-name="P11"/>
          </table:table-cell>
          <table:table-cell table:style-name="Table1.F33" office:value-type="string">
            <text:p text:style-name="P12"/>
          </table:table-cell>
        </table:table-row>
        <text:soft-page-break/>
        <table:table-row table:style-name="Table1.32">
          <table:table-cell table:style-name="Table1.A34" office:value-type="string">
            <text:p text:style-name="P11"/>
          </table:table-cell>
          <table:table-cell table:style-name="Table1.B34" office:value-type="string">
            <text:p text:style-name="P33"/>
          </table:table-cell>
          <table:table-cell table:style-name="Table1.C34" office:value-type="string">
            <text:p text:style-name="P37"><text:span text:style-name="T4">83.10.Արմավիրի մարզի Սելավ-Մաստարայի ջրամբարի կառուցման նախագծային փաստաթղթերի կազմում և կառուցում</text:span></text:p>
          </table:table-cell>
          <table:table-cell table:style-name="Table1.D34" office:value-type="string">
            <text:p text:style-name="P1"><text:span text:style-name="T2">ՀՀ ֆինանսների նախարարությունը 2025 թվականի նոյեմբերի 28-ի N 04/5-2/27070-2025 գրությամբ ջրամբարի տեխնիկատնտեսական, իրագործելիության ուսումնասիրությունների և նախագծման աշխատանքների գործընթացների մեկնարկի վերաբերյալ հայտնում է, որ Վերակառուցման և զարգացման եվրոպական բանկի (այսուհետ՝ Բանկ) <text:s/>հետ ունեցած վերջին քննարկումների ընթացքում Բանկը կրկին վերահաստատել է իր պատրաստակամությունն աջակցելու ծրագրի շրջանակներում ջրամբարի կառուցման իրագործելիության ուսումնասիրությունների իրականացմանը:</text:span></text:p>
            <text:p text:style-name="P1"><text:span text:style-name="T2">Առաջիկայում նախատեսվում է Բանկի աջակցությամբ մեկնարկել ջրամբարի կառուցման իրագործելիության ուսումնասիրությունները:</text:span></text:p>
          </table:table-cell>
          <table:table-cell table:style-name="Table1.E34" office:value-type="string">
            <text:p text:style-name="P11"/>
          </table:table-cell>
          <table:table-cell table:style-name="Table1.F34" office:value-type="string">
            <text:p text:style-name="P12"/>
          </table:table-cell>
        </table:table-row>
        <table:table-row table:style-name="Table1.3">
          <table:table-cell table:style-name="Table1.A35" office:value-type="string">
            <text:p text:style-name="P11"/>
          </table:table-cell>
          <table:table-cell table:style-name="Table1.B35" office:value-type="string">
            <text:p text:style-name="P33"/>
          </table:table-cell>
          <table:table-cell table:style-name="Table1.C35" office:value-type="string">
            <text:p text:style-name="P9"><text:span text:style-name="T4">83.11.Տավուշի մարզում Հախում-2 ջրամբարի կառուցման նախագծային փաստաթղթերի կազմում և կառուցում</text:span></text:p>
          </table:table-cell>
          <table:table-cell table:style-name="Table1.D35" office:value-type="string">
            <text:p text:style-name="P1"><text:span text:style-name="T2">ՀՀ ֆինանսների նախարարությունը 2025 թվականի նոյեմբերի 28-ի N 04/5-2/27070-2025 գրությամբ ջրամբարի տեխնիկատնտեսական, իրագործելիության ուսումնասիրությունների և նախագծման աշխատանքների գործընթացների մեկնարկի վերաբերյալ հայտնում է, որ Վերակառուցման և զարգացման եվրոպական բանկի (այսուհետ՝ Բանկ) <text:s/>հետ ունեցած վերջին քննարկումների ընթացքում Բանկը կրկին վերահաստատել է իր պատրաստակամությունն աջակցելու ծրագրի շրջանակներում ջրամբարի կառուցման իրագործելիության ուսումնասիրությունների իրականացմանը:</text:span></text:p>
            <text:p text:style-name="P1"><text:span text:style-name="T2">Առաջիկայում նախատեսվում է Բանկի աջակցությամբ մեկնարկել ջրամբարի կառուցման իրագործելիության ուսումնասիրությունները:</text:span></text:p>
          </table:table-cell>
          <table:table-cell table:style-name="Table1.E35" office:value-type="string">
            <text:p text:style-name="P11"/>
          </table:table-cell>
          <table:table-cell table:style-name="Table1.F35" office:value-type="string">
            <text:p text:style-name="P12"/>
          </table:table-cell>
        </table:table-row>
        <table:table-row table:style-name="Table1.3">
          <table:table-cell table:style-name="Table1.A36" office:value-type="string">
            <text:p text:style-name="P11"/>
          </table:table-cell>
          <table:table-cell table:style-name="Table1.B36" office:value-type="string">
            <text:p text:style-name="P33"/>
          </table:table-cell>
          <table:table-cell table:style-name="Table1.C36" office:value-type="string">
            <text:p text:style-name="P37"><text:span text:style-name="T4">83.12.Տավուշի մարզում Կողբի ջրամբարի կառուցման նախագծային փաստաթղթերի կազմում և կառուցում</text:span></text:p>
          </table:table-cell>
          <table:table-cell table:style-name="Table1.D36" office:value-type="string">
            <text:p text:style-name="P1"><text:span text:style-name="T2">ՀՀ ֆինանսների նախարարությունը 2025 թվականի նոյեմբերի 28-ի N 04/5-2/27070-2025 գրությամբ ջրամբարի տեխնիկատնտեսական, իրագործելիության ուսումնասիրությունների և նախագծման աշխատանքների գործընթացների մեկնարկի վերաբերյալ հայտնում է, որ Վերակառուցման և զարգացման եվրոպական բանկի (այսուհետ՝ Բանկ) <text:s/>հետ ունեցած վերջին քննարկումների ընթացքում Բանկը կրկին վերահաստատել է իր պատրաստակամությունն աջակցելու ծրագրի շրջանակներում ջրամբարի կառուցման իրագործելիության ուսումնասիրությունների իրականացմանը:</text:span></text:p>
            <text:p text:style-name="P20"><text:span text:style-name="T5">Առաջիկայում նախատեսվում է Բանկի աջակցությամբ մեկնարկել ջրամբարի կառուցման իրագործելիության ուսումնասիրությունները:</text:span></text:p>
          </table:table-cell>
          <table:table-cell table:style-name="Table1.E36" office:value-type="string">
            <text:p text:style-name="P11"/>
          </table:table-cell>
          <table:table-cell table:style-name="Table1.F36" office:value-type="string">
            <text:p text:style-name="P12"/>
          </table:table-cell>
        </table:table-row>
        <text:soft-page-break/>
        <table:table-row table:style-name="Table1.3">
          <table:table-cell table:style-name="Table1.A37" office:value-type="string">
            <text:p text:style-name="P11"/>
          </table:table-cell>
          <table:table-cell table:style-name="Table1.B37" office:value-type="string">
            <text:p text:style-name="P33"/>
          </table:table-cell>
          <table:table-cell table:style-name="Table1.C37" office:value-type="string">
            <text:p text:style-name="P9"><text:span text:style-name="T4">83.13.Շիրակի մարզում <text:s/>Արթիկի ջրամբարի կառուցման նախագծային փաստաթղթերի կազմում և կառուցում</text:span></text:p>
          </table:table-cell>
          <table:table-cell table:style-name="Table1.D37" office:value-type="string">
            <text:p text:style-name="P4"><text:span text:style-name="T2">ՀՀ Շիրակի մարզի Արթիկի ջրամբարի նախագծանախահաշվային փաստաթղթերի կազմման աշխատանքները ավարտվել են, ներկայումս գտնվում են համալիր փորձաքննության փուլում:</text:span></text:p>
            <text:p text:style-name="P20"><text:span text:style-name="T5">Հանրային ներդրումային կոմիտեի ս.թ. հոկտեմբերի 23-ին կայացած նիստում քննարկվել և հաստատվել է <text:s/>Արթիկի <text:s/>ջրամբարի ներդրումային ծրագիրը: </text:span></text:p>
          </table:table-cell>
          <table:table-cell table:style-name="Table1.E37" office:value-type="string">
            <text:p text:style-name="P11"/>
          </table:table-cell>
          <table:table-cell table:style-name="Table1.F37" office:value-type="string">
            <text:p text:style-name="P12"/>
          </table:table-cell>
        </table:table-row>
        <table:table-row table:style-name="Table1.38">
          <table:table-cell table:style-name="Table1.A38" office:value-type="string">
            <text:p text:style-name="P11"/>
          </table:table-cell>
          <table:table-cell table:style-name="Table1.B38" office:value-type="string">
            <text:p text:style-name="P33"/>
          </table:table-cell>
          <table:table-cell table:style-name="Table1.C38" office:value-type="string">
            <text:p text:style-name="P10"><text:span text:style-name="T4">83.14.Սյունիքի մարզում Խնձորեսկի ջրամբարի կառուցման նախագծային փաստաթղթերի կազմում և կառուցում</text:span></text:p>
          </table:table-cell>
          <table:table-cell table:style-name="Table1.D38" office:value-type="string">
            <text:p text:style-name="P1"><text:span text:style-name="T2">Գերմանիայի կառավարությունը ՀՀ կառավարությանն առաջարկում է երկկողմ պաշտոնական զարգացման աջակցության շրջանակում առկա վարկային պարտավորությունների փոխարկում՝ մինչև 23 միլիոն եվրոյի չափով: Պարտքի փոխարկումը կարող է տեղի ունենալ ի նպաստ կլիմայի, էներգետիկայի, արդար փոխակերպման, կենսակայուն տնտեսական զարգացման կամ բնական ռեսուրսների, կենսաբազմազանության պաշտպանության ոլորտներում ներկայացվելիք ծրագրերի: Այս համատեքստում, Ջրային կոմիտեն առաջարկել է Խնձորեսկի ջրամբարի նախագծման և կառուցման ծրագրային առաջարկը ներկայացնել որպես պարտքի փոխարկման գործիքի շրջանակում նախատեսվող համագործակցային ծրագիր։</text:span><text:span text:style-name="T9"> </text:span></text:p>
          </table:table-cell>
          <table:table-cell table:style-name="Table1.E38" office:value-type="string">
            <text:p text:style-name="P11"/>
          </table:table-cell>
          <table:table-cell table:style-name="Table1.F38" office:value-type="string">
            <text:p text:style-name="P12"/>
          </table:table-cell>
        </table:table-row>
        <table:table-row table:style-name="Table1.39">
          <table:table-cell table:style-name="Table1.A39" office:value-type="string">
            <text:p text:style-name="P11"/>
          </table:table-cell>
          <table:table-cell table:style-name="Table1.B39" office:value-type="string">
            <text:p text:style-name="P33"/>
          </table:table-cell>
          <table:table-cell table:style-name="Table1.C39" office:value-type="string">
            <text:p text:style-name="P9"><text:span text:style-name="T4">83.15. Սյունիքի մարզում Լիճքի (Մեղրի) <text:s/>ջրամբարի կառուցման նախագծային փաստաթղթերի կազմում և կառուցում</text:span></text:p>
          </table:table-cell>
          <table:table-cell table:style-name="Table1.D39" office:value-type="string">
            <text:p text:style-name="P4"><text:span text:style-name="T2">Սյունիքի մարզի Լիճքի (Մեղրի) <text:s/>ջրամբարի նախագծանախահաշվային փաստաթղթերի կազմման աշխատանքները ավարտվել են, ներկայումս գտնվում են համալիր փորձաքննության փուլում:</text:span></text:p>
            <text:p text:style-name="P4"><text:span text:style-name="T2">Հանրային ներդրումային կոմիտեի ս.թ. հոկտեմբերի 23-ին կայացած նիստում քննարկվել և հաստատվել է Լիճքի <text:s/>ջրամբարի ներդրումային ծրագիրը:</text:span></text:p>
          </table:table-cell>
          <table:table-cell table:style-name="Table1.E39" office:value-type="string">
            <text:p text:style-name="P11"/>
          </table:table-cell>
          <table:table-cell table:style-name="Table1.F39" office:value-type="string">
            <text:p text:style-name="P12"/>
          </table:table-cell>
        </table:table-row>
        <text:soft-page-break/>
        <table:table-row table:style-name="Table1.40">
          <table:table-cell table:style-name="Table1.A40" office:value-type="string">
            <text:p text:style-name="P11"/>
          </table:table-cell>
          <table:table-cell table:style-name="Table1.B40" office:value-type="string">
            <text:p text:style-name="P33"/>
          </table:table-cell>
          <table:table-cell table:style-name="Table1.C40" office:value-type="string">
            <text:p text:style-name="P9"><text:span text:style-name="T4">83.16.Կապսի ջրամբարից մինչև Թալինի մայր ջրանցքի ոռոգման ջրատարի կառուցում </text:span></text:p>
          </table:table-cell>
          <table:table-cell table:style-name="Table1.D40" office:value-type="string">
            <text:p text:style-name="P1"><text:span text:style-name="T2">Ջրային կոմիտեի կողմից ՀՀ 2026-2028թթ. պետական միջնաժամկետ ծախսերի ծրագրի հայտով, որպես նոր նախաձեռնություն, ներկայացվել է, Կապսի ինքնահոս ջրատարի նախագծում և կառուցում միջոցառումը։ </text:span></text:p>
            <text:p text:style-name="P1"><text:span text:style-name="T2">ՀՀ կառավարության 05.06.2025 թվականի N741-Ն որոշմամբ գումարները նախատեսվել են սկսած 2027թվականից:</text:span></text:p>
          </table:table-cell>
          <table:table-cell table:style-name="Table1.E40" office:value-type="string">
            <text:p text:style-name="P11"/>
          </table:table-cell>
          <table:table-cell table:style-name="Table1.F40" office:value-type="string">
            <text:p text:style-name="P12"/>
          </table:table-cell>
        </table:table-row>
        <table:table-row table:style-name="Table1.41">
          <table:table-cell table:style-name="Table1.A41" office:value-type="string">
            <text:p text:style-name="P11"/>
          </table:table-cell>
          <table:table-cell table:style-name="Table1.B41" office:value-type="string">
            <text:p text:style-name="P33"/>
          </table:table-cell>
          <table:table-cell table:style-name="Table1.C41" office:value-type="string">
            <text:p text:style-name="P9"><text:span text:style-name="T4">83.17.Հերհերի ջրամբարից սկիզբ առնող ինքնահոս համակարգի կառուցում </text:span></text:p>
          </table:table-cell>
          <table:table-cell table:style-name="Table1.D41" office:value-type="string">
            <text:p text:style-name="P1"><text:span text:style-name="T3">Հեր-Հերի ջրամբարից սկիզբ առնող ինքնահոս համակարգի կառուցման նպատակով դեռևս 2019 թվականին, ձեռք է բերել ՀՀ Վայոց ձորի մարզի Հեր-Հերի ջրամբարից ինքնահոս ջրատարի կառուցման նպատակով նախագծանախահաշվային փաստաթղթերը։ Ծրագրի իրականացման նպատակահարմարության և արդյունավետության վերաբերյալ տեղի են ունեցել քննարկումներ, այդ թվում նաև ՀՀ Վայոց ձորի մարզպետարանում, տեղում՝ Հեր-Հերի ջրամբարի տարածքում իրականացվել են ուսումնասիրություններ։</text:span></text:p>
            <text:p text:style-name="P1"><text:span text:style-name="T3">ՀՀ վարչապետի համապատասխան հանձնարարականների հիման վրա՝ շահագրգիռ կողմերի քննարկումների արդյունքներով վերջնականացվել է Հեր-Հերի ջրամբարից ինքնահոս համակարգի կառուցման ծրագիրը։ </text:span></text:p>
            <text:p text:style-name="P6"><text:span text:style-name="T3">Ծրագիրը մշակվել է ՀՀ կառավարության 09.02.2023թ-ի N 175-Ն որոշմամբ հաստատված կարգի համաձայն։ </text:span></text:p>
            <text:p text:style-name="P1"><text:span text:style-name="T3">ՀՀ Վայոց ձորի մարզի «Հեր-Հերի ջրամբարից ինքնահոս համակարգի կառուցում» հանրային ներդրումային ծրագրի նախագծի լրամշակված տարբերակը 2025 թվականի հոկտեմբերի 29-ի N 01/15/5515-2025 գրությամբ ներկայացվել է ՀՀ էկոնոմիկայի նախարարություն՝ հաշվի առնելով Ֆինանսների նախարարության կողմից ներկայացված դիտարկումները։</text:span><text:span text:style-name="T10"> </text:span><text:span text:style-name="T3"> Նախագիծը ներկայումս գտնվում է ՀՀ ֆինանսների նախարարությունում՝ քննարկման փուլում, որը առաջիկայում կներկայացվի Հանրային ներդրումային կոմիտեի նիստի քննարկմանը։</text:span></text:p>
          </table:table-cell>
          <table:table-cell table:style-name="Table1.E41" office:value-type="string">
            <text:p text:style-name="P11"/>
          </table:table-cell>
          <table:table-cell table:style-name="Table1.F41" office:value-type="string">
            <text:p text:style-name="P12"/>
          </table:table-cell>
        </table:table-row>
        <table:table-row table:style-name="Table1.42">
          <table:table-cell table:style-name="Table1.A42" office:value-type="string">
            <text:p text:style-name="P11"/>
          </table:table-cell>
          <table:table-cell table:style-name="Table1.B42" office:value-type="string">
            <text:p text:style-name="P33"/>
          </table:table-cell>
          <table:table-cell table:style-name="Table1.C42" office:value-type="string">
            <text:p text:style-name="P9"><text:span text:style-name="T4">83.18.Գեղարդալճի <text:s/>ջրամբարից ինքնահոս համակարգի կառուցում</text:span></text:p>
          </table:table-cell>
          <table:table-cell table:style-name="Table1.D42" office:value-type="string">
            <text:p text:style-name="P11"/>
          </table:table-cell>
          <table:table-cell table:style-name="Table1.E42" office:value-type="string">
            <text:p text:style-name="P11"/>
          </table:table-cell>
          <table:table-cell table:style-name="Table1.F42" office:value-type="string">
            <text:p text:style-name="P12"/>
          </table:table-cell>
        </table:table-row>
        <text:soft-page-break/>
        <table:table-row table:style-name="Table1.43">
          <table:table-cell table:style-name="Table1.A43" office:value-type="string">
            <text:p text:style-name="P11"/>
          </table:table-cell>
          <table:table-cell table:style-name="Table1.B43" office:value-type="string">
            <text:p text:style-name="P33"/>
          </table:table-cell>
          <table:table-cell table:style-name="Table1.C43" office:value-type="string">
            <text:p text:style-name="P9"><text:span text:style-name="T4">83.19. Օրվա <text:s/>կարգավորիչ 31 հատ ջրավազանների կառուցում, վերակառուցում և նախապատրաստական աշխատանքների իրականացում</text:span></text:p>
          </table:table-cell>
          <table:table-cell table:style-name="Table1.D43" office:value-type="string">
            <text:p text:style-name="P1"><text:span text:style-name="T2">Համալիր փորձաքննության դրական եզրակացություն ստանալու նպատակով թվով 14 ՕԿՋ-երի ՆՆՓ-երն ուղարկվել է Քաղաքաշինության կոմիտե։ 2025 թվականին պետական համալիր փորձաքննության դրական եզրակացություն են ստացել թվով 11 ՕԿՋ–ների ՆՆՓ–ներ, որոնցից 5–ի մասով շինարարական աշխատանքները մեկնարկել են և գտնվում են ավարտական փուլում, իսկ ևս 2 ՕԿՋ–ի մասով կապալի պայմանագրերը կնքված են 2026–ի առաջին եռամսյակում կմեկնարկեն շինարարական աշխատանքները։ Եվս 2 ՕԿՋ-ների շինարարական աշխատանքների ձեռք</text:span><text:span text:style-name="T4">բերման համար մշակված են տեխնիկական առաջադրանքները և առաջիկայում կմեկնարկեն մրցութային գործընթացները։</text:span><text:span text:style-name="T2"> Բացի դա ներկայումս տարբեր համայնքների հետ իրականացվում են աշխատանքներ պետական համալիր փորձաքննության ժամանակ տարբեր գերատեսչությունների կողմից բարձրացված խնդիրները կարգավորելու և դրական փորձաքննության եզրակացություններ ստանալու նպատակով։</text:span></text:p>
          </table:table-cell>
          <table:table-cell table:style-name="Table1.E43" office:value-type="string">
            <text:p text:style-name="P11"/>
          </table:table-cell>
          <table:table-cell table:style-name="Table1.F43" office:value-type="string">
            <text:p text:style-name="P12"/>
          </table:table-cell>
        </table:table-row>
        <table:table-row table:style-name="Table1.9">
          <table:table-cell table:style-name="Table1.A44" office:value-type="string">
            <text:p text:style-name="P11"/>
          </table:table-cell>
          <table:table-cell table:style-name="Table1.B44" office:value-type="string">
            <text:p text:style-name="P33"/>
          </table:table-cell>
          <table:table-cell table:style-name="Table1.C44" office:value-type="string">
            <text:p text:style-name="P37"><text:span text:style-name="T4">83.20. Արագածոտնի մարզում Գառնահովիտի ջրամբարի կառուցման <text:s/>տեխնիկատնտեսական հիմնավորման ուսումնասիրություն և նախագծային փաստաթղթերի կազմում</text:span></text:p>
          </table:table-cell>
          <table:table-cell table:style-name="Table1.D44" office:value-type="string">
            <text:p text:style-name="P29"><text:span text:style-name="T2">Գառնահովիտի ջրամբարի իրագործելիության ուսումնասիրության խորհրդատվական ծառայությունների ձեռք բերման համար, Ասիական զարգացման բանկի կողմից հայտարարված մրցույթի արդյունքում, ուսումնասիրություններն իրականացվում են «Հիդրոսոլուշնս» ՍՊԸ և «AFRY Switzerland Ltd.» (այսուհետ՝ Խորհրդատու) համատեղ կոնսորցիումի կողմից: <text:s/></text:span></text:p>
            <text:p text:style-name="P29"><text:span text:style-name="T2">Խորհրդատվական ծառայությունների մատուցման աշխատանքներն ընթացքի մեջ են:</text:span></text:p>
            <text:p text:style-name="P17"><text:span text:style-name="T5">Ասիական զարգացման բանկի կողմից ներկայացված տեղեկատվության համաձայն, ելակետային տվյալների ձեռքբերման դժվարություններով, ինչպես նաև ուսումնասիրությունների ընթացքում առաջ եկած որոշ խնդիրներով պայմանավորված՝ ծառայությունների մատուցման համար Խորհրդատուի հետ կնքված պայմանագրի ժամկետը երկարացվել է մինչև 2026 թվականի ապրիլի 1-ը:</text:span></text:p>
          </table:table-cell>
          <table:table-cell table:style-name="Table1.E44" office:value-type="string">
            <text:p text:style-name="P11"/>
          </table:table-cell>
          <table:table-cell table:style-name="Table1.F44" office:value-type="string">
            <text:p text:style-name="P12"/>
          </table:table-cell>
        </table:table-row>
        <table:table-row table:style-name="Table1.9">
          <table:table-cell table:style-name="Table1.A45" office:value-type="string">
            <text:p text:style-name="P11"/>
          </table:table-cell>
          <table:table-cell table:style-name="Table1.B45" office:value-type="string">
            <text:p text:style-name="P33"/>
          </table:table-cell>
          <table:table-cell table:style-name="Table1.C45" office:value-type="string">
            <text:p text:style-name="P37"><text:span text:style-name="T4">83.21. Տավուշի մարզում Կարմիր գյուղի ջրամբարի <text:s/>կառուցման <text:s/>տեխնիկատնտեսական հիմնավորման ուսումնասիրություն և նախագծային փաստաթղթերի կազմում</text:span></text:p>
          </table:table-cell>
          <table:table-cell table:style-name="Table1.D45" office:value-type="string">
            <text:p text:style-name="P29"><text:span text:style-name="T4">Կարմիր գյուղի </text:span><text:span text:style-name="T2"><text:s/>ջրամբարի իրագործելիության ուսումնասիրության խորհրդատվական ծառայությունների ձեռք բերման համար, Ասիական զարգացման բանկի կողմից հայտարարված մրցույթի արդյունքում, ուսումնասիրություններն իրականացվում են «Հիդրոսոլուշնս» ՍՊԸ և «AFRY Switzerland Ltd.» (այսուհետ՝ Խորհրդատու) համատեղ կոնսորցիումի կողմից: <text:s/></text:span></text:p>
            <text:p text:style-name="P29"><text:span text:style-name="T2">Խորհրդատվական ծառայությունների մատուցման աշխատանքներն ընթացքի մեջ են:</text:span></text:p>
            <text:p text:style-name="P17"><text:span text:style-name="T5">Ասիական զարգացման բանկի կողմից ներկայացված տեղեկատվության համաձայն, ելակետային տվյալների ձեռքբերման դժվարություններով, ինչպես նաև ուսումնասիրությունների ընթացքում առաջ եկած որոշ խնդիրներով պայմանավորված՝ ծառայությունների մատուցման համար Խորհրդատուի հետ կնքված պայմանագրի ժամկետը երկարացվել է մինչև 2026 թվականի ապրիլի 1-ը:</text:span></text:p>
          </table:table-cell>
          <table:table-cell table:style-name="Table1.E45" office:value-type="string">
            <text:p text:style-name="P11"/>
          </table:table-cell>
          <table:table-cell table:style-name="Table1.F45" office:value-type="string">
            <text:p text:style-name="P12"/>
          </table:table-cell>
        </table:table-row>
        <text:soft-page-break/>
        <table:table-row table:style-name="Table1.9">
          <table:table-cell table:style-name="Table1.A46" office:value-type="string">
            <text:p text:style-name="P11"/>
          </table:table-cell>
          <table:table-cell table:style-name="Table1.B46" office:value-type="string">
            <text:p text:style-name="P33"/>
          </table:table-cell>
          <table:table-cell table:style-name="Table1.C46" office:value-type="string">
            <text:p text:style-name="P37"><text:span text:style-name="T4">83.22. Լոռու մարզում Գետիկի <text:s/>ջրամբարի <text:s/>կառուցման <text:s/>տեխնիկատնտեսական հիմնավորման ուսումնասիրություն և նախագծային փաստաթղթերի կազմում</text:span></text:p>
          </table:table-cell>
          <table:table-cell table:style-name="Table1.D46" office:value-type="string">
            <text:p text:style-name="P29"><text:span text:style-name="T4">Գետիկի </text:span><text:span text:style-name="T2">ջրամբարի իրագործելիության ուսումնասիրության խորհրդատվական ծառայությունների ձեռք բերման համար, Ասիական զարգացման բանկի կողմից հայտարարված մրցույթի արդյունքում, ուսումնասիրություններն իրականացվում են «Հիդրոսոլուշնս» ՍՊԸ և «AFRY Switzerland Ltd.» (այսուհետ՝ Խորհրդատու) համատեղ կոնսորցիումի կողմից: <text:s/></text:span></text:p>
            <text:p text:style-name="P29"><text:span text:style-name="T2">Խորհրդատվական ծառայությունների մատուցման աշխատանքներն ընթացքի մեջ են:</text:span></text:p>
            <text:p text:style-name="P29"><text:span text:style-name="T2">Ասիական զարգացման բանկի կողմից ներկայացված տեղեկատվության համաձայն, ելակետային տվյալների ձեռքբերման դժվարություններով, ինչպես նաև ուսումնասիրությունների ընթացքում առաջ եկած որոշ խնդիրներով պայմանավորված՝ ծառայությունների մատուցման համար Խորհրդատուի հետ կնքված պայմանագրի ժամկետը երկարացվել է մինչև 2026 թվականի ապրիլի 1-ը: </text:span></text:p>
          </table:table-cell>
          <table:table-cell table:style-name="Table1.E46" office:value-type="string">
            <text:p text:style-name="P11"/>
          </table:table-cell>
          <table:table-cell table:style-name="Table1.F46" office:value-type="string">
            <text:p text:style-name="P12"/>
          </table:table-cell>
        </table:table-row>
        <table:table-row table:style-name="Table1.9">
          <table:table-cell table:style-name="Table1.A47" office:value-type="string">
            <text:p text:style-name="P1"><text:span text:style-name="T4">84</text:span></text:p>
          </table:table-cell>
          <table:table-cell table:style-name="Table1.B47" office:value-type="string">
            <text:p text:style-name="P34"><text:span text:style-name="T4">«Արփա-Սևան» թունելի անվտանգ շահագործման շարունակականության ապահովում</text:span></text:p>
            <text:p text:style-name="P33"/>
          </table:table-cell>
          <table:table-cell table:style-name="Table1.C47" office:value-type="string">
            <text:p text:style-name="P37"><text:span text:style-name="T4">84.1.Արփա-Սևան հիդրոտեխնիկական կառույցի վթարային հատվածների ուսումնասիրություն, նախագծանախահաշվային փաստաթղթերի կազմում և շինարարական աշխատանքների իրականացում</text:span></text:p>
          </table:table-cell>
          <table:table-cell table:style-name="Table1.D47" office:value-type="string">
            <text:p text:style-name="P1"><text:span text:style-name="T2">2024-2025 թվականներին նախատեսված ընդհանուր 244.7 մ երկարությամբ առավել վթարային հատվածների հիմնանորոգման աշխատանքները ավարտվել են։ </text:span></text:p>
            <text:p text:style-name="P1"><text:span text:style-name="T2">2025 թվականին ձեռք են բերվել նախագծանախահաշվային փաստաթղթեր, որոնք անցել են պարզ փորձաքննություն և ներկայացվել են համալիր փորձաքննության: <text:s/>Ձեռք բերված նախագծանախահաշվային փաստաթղթերով 2026-2027 թվականներին կմեկնարկեն հիմնանորոգման շինարարական աշխատանքները։</text:span></text:p>
          </table:table-cell>
          <table:table-cell table:style-name="Table1.E47" office:value-type="string">
            <text:p text:style-name="P11"/>
          </table:table-cell>
          <table:table-cell table:style-name="Table1.F47" office:value-type="string">
            <text:p text:style-name="P12"/>
          </table:table-cell>
        </table:table-row>
        <table:table-row table:style-name="Table1.3">
          <table:table-cell table:style-name="Table1.A48" office:value-type="string">
            <text:p text:style-name="P1"><text:span text:style-name="T4">85</text:span></text:p>
          </table:table-cell>
          <table:table-cell table:style-name="Table1.B48" office:value-type="string">
            <text:p text:style-name="P34"><text:span text:style-name="T4">Խոնավ (գերխոնավ) գյուղատնտեսական հողատարածքների մելիորատիվ վիճակի բարելավման աշխատանքների իրականացում</text:span></text:p>
          </table:table-cell>
          <table:table-cell table:style-name="Table1.C48" office:value-type="string">
            <text:p text:style-name="P37"><text:span text:style-name="T4">85.1.Կոլեկտորադրենաժային ցանցի պահպանում և շահագործում: Գրունտային ջրերի մակարդակների և որակի որոշման աշխատանքների իրականացում</text:span></text:p>
          </table:table-cell>
          <table:table-cell table:style-name="Table1.D48" office:value-type="string">
            <text:p text:style-name="P1"><text:span text:style-name="T3">ՀՀ 2025 թվականի պետական բյուջեի «Կոլեկտորադրենաժային ցանցերի պահպանում և շահագործում» ծրագրի շրջանակներում իրականացվել են կոլեկտորադրենաժային ցանցի մաքրման, վերականգնման և նորոգման շուրջ 175.5 կմ երկարությամբ աշխատանքներ, իսկ խնայված միջոցների հաշվին՝ ևս շուրջ 43.7կմ։</text:span></text:p>
            <text:p text:style-name="P17"><text:span text:style-name="T6">Արարատյան դաշտում տեղադրված 455 դիտողական հորատանցքներում իրականացվել են գրունտային ջրերի մշտական դիտարկումներ։</text:span></text:p>
          </table:table-cell>
          <table:table-cell table:style-name="Table1.E48" office:value-type="string">
            <text:p text:style-name="P11"/>
          </table:table-cell>
          <table:table-cell table:style-name="Table1.F48" office:value-type="string">
            <text:p text:style-name="P12"/>
          </table:table-cell>
        </table:table-row>
        <text:soft-page-break/>
        <table:table-row table:style-name="Table1.19">
          <table:table-cell table:style-name="Table1.A49" office:value-type="string">
            <text:p text:style-name="P1"><text:span text:style-name="T4">86</text:span></text:p>
          </table:table-cell>
          <table:table-cell table:style-name="Table1.B49" office:value-type="string">
            <text:p text:style-name="P34"><text:span text:style-name="T4">Հեղեղման ռիսկի նախնական գնահատման իրականացում, հեղեղումների վտանգի և ռիսկի քարտեզների կազմում, հեղեղումների ռիսկի կառավարման պլանների կազմում</text:span></text:p>
          </table:table-cell>
          <table:table-cell table:style-name="Table1.C49" office:value-type="string">
            <text:p text:style-name="P9"><text:span text:style-name="T4">86.1.Հանրապետության բնակավայրերի, տնտեսական արժեք ներկայացնող տարածքների ու բնակչության գույքը վարարումների և սելավների ռիսկից պաշտպանելու տվյալների բազայի ստեղծման, հակահեղեղային առաջնահերթ միջոցառումների իրականացման կանոնակարգման, կառավարման համակարգչային ծրագրի միջոցով ոլորտի կենտրոնացված կառավարման իրականացում</text:span></text:p>
          </table:table-cell>
          <table:table-cell table:style-name="Table1.D49" office:value-type="string">
            <text:p text:style-name="P4"><text:span text:style-name="T2">Ավարտվել են ՀՀ Շիրակի մարզի Ախուրյան համայնքի Ախուրիկ և Առափի բնակավայրերի Ախուրյան գետի հունի մաքրման աշխատանքները:</text:span></text:p>
            <text:p text:style-name="P21"><text:span text:style-name="T5">Ընթացքի մեջ են ՀՀ Շիրակի մարզի Արթիկ-Նոր Կյանք <text:s/>համայնքների հեղեղատարի վերին տեղամասի մաքրման և կարգավորման շինարարական աշխատանքները:</text:span></text:p>
            <text:p text:style-name="P4"><text:span text:style-name="T2">Ավարտվել են 3 աշխատանքների՝ ՀՀ Արագածոտնի մարզում Ռիա-Թազա համայնքի երկու հեղեղատարների մաքրման և կարգավորման, ՀՀ Արմավիրի մարզում Մեծամոր գետի 250 մ երկարությամբ ափապատնեշի <text:s/>բարձրացման և Մեծամոր գետի 620 մ ընդհանուր երկարությամբ հատվածներում հունի մաքրման, ՀՀ Շիրակի մարզի Վարդաքար համայնքի բետոնապատ հեղեղատարի մաքրման և <text:s/>կարգավորման աշխատանքներ, Նոր Կյանք <text:s/>համայնքի հեղեղատարի մաքրման և կարգավորման նախագծանախահաշվային փաստաթղթերի ձեռք բերման գործընթացները։</text:span></text:p>
            <text:p text:style-name="P21"><text:span text:style-name="T5">Ընթանում են ՀՀ Տավուշի մարզի Նոյեմբերյան համայնքի Արճիս, Այրում և Հաղթանակ բնակավայրերի տարածքում Դեբեդ գետի հունի մաքրման աշխատանքների <text:s/>նախագծանախահաշվային փաստաթղթերի ձեռք բերման գործընթացը: </text:span></text:p>
            <text:p text:style-name="P1"><text:span text:style-name="T2">ՀՀ Արարատի մարզի Արաքսավան և Բուրաստան համայնքների Արաքս գետի N 16-ից մինչև N 14 սահմանների միջակայքում Արաքս գետի նախկին հունի վերականգնման և N 16 սահմանանշանի մոտակայքում Արաքս գետի հայկական կողմի մոտ 130 մետր երկարությամբ և 8 մետր խորությամբ ողողված պատնեշի վերականգնման աշխատանքների նախագծային փաթեթները Թուրքական կողմի հետ համաձայնեցման փուլում են: </text:span></text:p>
          </table:table-cell>
          <table:table-cell table:style-name="Table1.E49" office:value-type="string">
            <text:p text:style-name="P11"/>
          </table:table-cell>
          <table:table-cell table:style-name="Table1.F49" office:value-type="string">
            <text:p text:style-name="P12"/>
          </table:table-cell>
        </table:table-row>
        <table:table-row table:style-name="Table1.50">
          <table:table-cell table:style-name="Table1.A50" office:value-type="string">
            <text:p text:style-name="P1"><text:span text:style-name="T4">87</text:span></text:p>
            <text:p text:style-name="P11"/>
          </table:table-cell>
          <table:table-cell table:style-name="Table1.B50" office:value-type="string">
            <text:p text:style-name="P1"><text:span text:style-name="T4">Ոռոգման համակարգերում գույքի առկայության և վիճակի գնահատում</text:span></text:p>
            <text:p text:style-name="P33"/>
          </table:table-cell>
          <table:table-cell table:style-name="Table1.C50" office:value-type="string">
            <text:p text:style-name="P9"><text:span text:style-name="T4">87.1. Իրականացնել ոռոգման համակարգերի (ջրանցքներ, ջրամբարներ, խորքային հորեր, ջրատար խողովակներ, պոմպակայաններ, շենքեր, շինություններ, մեքենամեխանիզմներ, հիդրոտեխնիկական այլ կառուցվածքներ և այլն) գույքագրում և գնահատում</text:span></text:p>
          </table:table-cell>
          <table:table-cell table:style-name="Table1.D50" office:value-type="string">
            <text:p text:style-name="P1"><text:span text:style-name="T2">«Ոռոգվող գյուղատնտեսության զարգացումը Արարատի և Արմավիրի մարզերում» ծրագրի Ջրային բաղադրիչով նախատեսված է իրականացնել պետական սեփականություն հանդիսացող ոռոգման համակարգերի չափագրության, քարտեզագրման, տեխնիկական գնահատման և վերականգնման կարիքների գնահատման աշխատանքներ։ Մրցույթի արդյունքում ընտրված «ԱՄՊԵՐԱ» ՍՊԸ-ի կողմից ներկայումս իրականացվում են</text:span><text:span text:style-name="T9">  </text:span><text:span text:style-name="T2">ՀՏԿ-ների քարտեզագրման, չափագրման և դրանց փաստացի վիճակի գնահատման աշխատանքներ։</text:span></text:p>
          </table:table-cell>
          <table:table-cell table:style-name="Table1.E50" office:value-type="string">
            <text:p text:style-name="P11"/>
          </table:table-cell>
          <table:table-cell table:style-name="Table1.F50" office:value-type="string">
            <text:p text:style-name="P12"/>
          </table:table-cell>
        </table:table-row>
        <table:table-row table:style-name="Table1.51">
          <table:table-cell table:style-name="Table1.A51" table:number-rows-spanned="2" office:value-type="string">
            <text:p text:style-name="P1"><text:span text:style-name="T4">88</text:span></text:p>
          </table:table-cell>
          <table:table-cell table:style-name="Table1.B51" table:number-rows-spanned="2" office:value-type="string">
            <text:p text:style-name="P34"><text:span text:style-name="T4">Գործող ջրամբարների պատշաճ շահագործում</text:span></text:p>
          </table:table-cell>
          <table:table-cell table:style-name="Table1.C51" office:value-type="string">
            <text:p text:style-name="P9"><text:span text:style-name="T4">88.1.Ջրամբարների վերականգնման և վերազինման աշխատանքներ</text:span></text:p>
          </table:table-cell>
          <table:table-cell table:style-name="Table1.D51" office:value-type="string">
            <text:p text:style-name="P1"><text:span text:style-name="T2">Ընթացքի մեջ են Սառնաղբյուր, Այգեձոր, Սևաբերդ ջրամբարների վերականգնման համար նախատեսված նախագծանախահաշվային փաստաթղթերի մշակման աշխատանքները: </text:span></text:p>
            <text:p text:style-name="P1"><text:span text:style-name="T2">Այգեձորի ջրամբարի մասով իրականացված գնման ընթացակարգի արդյունքում ձեռք են բերվել նախագծանախահաշվային փաստաթղթեր, միաժամանակ ուսումնասիրության արդյունքներից պարզվել է, որ առկա է նաև պատվարի վերանորոգման խնդիր, որի լուծման նպատակով 2026 թվականին նոր նախագծի ձեռք բերման համար անհրաժեշտ կլինի իրականացնել գնման ընթացակարգ: <text:s/></text:span></text:p>
          </table:table-cell>
          <table:table-cell table:style-name="Table1.E51" office:value-type="string">
            <text:p text:style-name="P11"/>
          </table:table-cell>
          <table:table-cell table:style-name="Table1.F51" office:value-type="string">
            <text:p text:style-name="P12"/>
          </table:table-cell>
        </table:table-row>
        <text:soft-page-break/>
        <table:table-row table:style-name="Table1.52">
          <table:covered-table-cell/>
          <table:covered-table-cell/>
          <table:table-cell table:style-name="Table1.C52" office:value-type="string">
            <text:p text:style-name="P37"><text:span text:style-name="T4">88.2.Յուրաքանչյուր ջրամբարի տեխնիկական անվտանգության ապահովման ծրագրի մշակում</text:span></text:p>
          </table:table-cell>
          <table:table-cell table:style-name="Table1.D52" office:value-type="string">
            <text:p text:style-name="P1"><text:span text:style-name="T2">Ջրային համակարգերի օգտագործման և պահպանության տեխնիկական հանձնաժողովի կողմից իրականացվել են.</text:span></text:p>
            <text:list xml:id="list2302366706" text:style-name="WWNum4">
              <text:list-item>
                <text:p text:style-name="P38"><text:span text:style-name="T5">ՀՀ Տավուշի մարզի Այգեձորի ջրամբարի տեխնիկական վիճակի ուսումնասիրություններ,</text:span></text:p>
              </text:list-item>
            </text:list>
            <text:p text:style-name="P1"><text:span text:style-name="T2">- <text:s/>ՀՀ Շիրակի մարզի Սառնաղբյուրի ջրամբարի պատվարի անվտանգ շահագործման նպատակով՝ հիդրոտեխնիկական կառուցվածքներում ընթացող պրոցեսների վտանգավորության աստիճանը պարզելու ուսումնասիրություններ:</text:span></text:p>
          </table:table-cell>
          <table:table-cell table:style-name="Table1.E52" office:value-type="string">
            <text:p text:style-name="P11"/>
          </table:table-cell>
          <table:table-cell table:style-name="Table1.F52" office:value-type="string">
            <text:p text:style-name="P12"/>
          </table:table-cell>
        </table:table-row>
      </table:table>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ourier New" svg:font-family="'Courier New'"/>
    <style:font-face style:name="GHEA Grapalat1" svg:font-family="'GHEA Grapalat'"/>
    <style:font-face style:name="Noto Sans Symbols" svg:font-family="'Noto Sans Symbols'"/>
    <style:font-face style:name="Calibri" svg:font-family="Calibri" style:font-family-generic="roman" style:font-pitch="variable"/>
    <style:font-face style:name="Cambria Math" svg:font-family="'Cambria Math'" style:font-family-generic="roman" style:font-pitch="variable"/>
    <style:font-face style:name="GHEA Grapalat" svg:font-family="'GHEA Grapalat'" style:font-family-generic="roman" style:font-pitch="variable"/>
    <style:font-face style:name="Garamond" svg:font-family="Garamond" style:font-family-generic="roman" style:font-pitch="variable"/>
    <style:font-face style:name="Georgia" svg:font-family="Georgia"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Batang" svg:font-family="Batang" style:font-family-generic="system" style:font-pitch="variable"/>
    <style:font-face style:name="Calibri1" svg:font-family="Calibri" style:font-family-generic="system" style:font-pitch="variable"/>
    <style:font-face style:name="Cambria Math1" svg:font-family="'Cambria Math'" style:font-family-generic="system" style:font-pitch="variable"/>
    <style:font-face style:name="Courier New1" svg:font-family="'Courier New'" style:font-family-generic="system" style:font-pitch="variable"/>
    <style:font-face style:name="GHEA Grapalat2" svg:font-family="'GHEA Grapalat'"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tyle:font-face style:name="Noto Sans Symbols1" svg:font-family="'Noto Sans Symbols'" style:font-family-generic="system" style:font-pitch="variable"/>
    <style:font-face style:name="Segoe UI1" svg:font-family="'Segoe UI'"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1pt" fo:language="hy" fo:country="none" style:letter-kerning="false" style:font-name-asian="Calibri1" style:font-size-asian="11pt" style:language-asian="zh" style:country-asian="CN" style:font-name-complex="Calibri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1pt" fo:language="hy" fo:country="none" style:letter-kerning="false" style:font-name-asian="Calibri1" style:font-size-asian="11pt" style:language-asian="zh" style:country-asian="CN" style:font-name-complex="Calibri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39in" loext:contextual-spacing="false"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normal" style:default-outline-level="" style:class="text">
      <style:paragraph-properties fo:margin-top="0in" fo:margin-bottom="0.111in" loext:contextual-spacing="false" fo:line-height="100%"/>
      <style:text-properties style:font-name="Garamond" fo:font-family="Garamond" style:font-family-generic="roman" style:font-pitch="variable" fo:font-size="11.5pt" style:font-name-asian="Batang" style:font-family-asian="Batang" style:font-family-generic-asian="system" style:font-pitch-asian="variable" style:font-size-asian="11.5pt" style:language-asian="ko" style:country-asian="KR" style:font-name-complex="Times New Roman1" style:font-family-complex="'Times New Roman'" style:font-family-generic-complex="system" style:font-pitch-complex="variable" style:font-size-complex="12pt"/>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3335in" fo:margin-bottom="0.0835in" loext:contextual-spacing="false" fo:line-height="100%" fo:keep-together="always" fo:break-before="auto" fo:break-after="auto" fo:keep-with-next="always"/>
      <style:text-properties fo:font-size="24pt" fo:font-weight="bold" style:font-size-asian="24pt" style:font-weight-asian="bold" style:font-size-complex="24pt" style:font-weight-complex="bold"/>
    </style:style>
    <style:style style:name="Heading_20_2" style:display-name="Heading 2" style:family="paragraph" style:parent-style-name="normal" style:next-style-name="Standard" style:default-outline-level="" style:class="text">
      <style:paragraph-properties fo:margin-top="0.25in" fo:margin-bottom="0.0555in" loext:contextual-spacing="false" fo:line-height="100%" fo:keep-together="always" fo:break-before="auto" fo:break-after="auto" fo:keep-with-next="always"/>
      <style:text-properties fo:font-size="18pt" fo:font-weight="bold" style:font-size-asian="18pt" style:font-weight-asian="bold" style:font-size-complex="18pt" style:font-weight-complex="bold"/>
    </style:style>
    <style:style style:name="Heading_20_3" style:display-name="Heading 3"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break-before="auto" fo:break-after="auto"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break-before="auto" fo:break-after="auto"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break-before="auto" fo:break-after="auto"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break-before="auto" fo:break-after="auto" fo:keep-with-next="always"/>
      <style:text-properties fo:font-size="36pt" fo:font-weight="bold" style:font-size-asian="36pt" style:font-weight-asian="bold" style:font-size-complex="36pt" style:font-weight-complex="bold"/>
    </style:style>
    <style:style style:name="List_20_Paragraph" style:display-name="List Paragraph" style:family="paragraph" style:parent-style-name="normal" style:default-outline-level="">
      <style:paragraph-properties fo:margin-left="0.5in" fo:margin-right="0in" fo:margin-top="0in" fo:margin-bottom="0in" loext:contextual-spacing="true" fo:text-indent="0in" style:auto-text-indent="false"/>
      <style:text-properties style:font-name="Calibri" fo:font-family="Calibri" style:font-family-generic="roman" style:font-pitch="variable" fo:language="hy" fo:country="AM" style:font-name-asian="Calibri1" style:font-family-asian="Calibri" style:font-family-generic-asian="system" style:font-pitch-asian="variable" style:font-name-complex="Calibri1" style:font-family-complex="Calibri" style:font-family-generic-complex="system" style:font-pitch-complex="variable"/>
    </style:style>
    <style:style style:name="annotation_20_text" style:display-name="annotation text" style:family="paragraph" style:parent-style-name="normal" style:default-outline-level="">
      <style:paragraph-properties fo:line-height="100%"/>
      <style:text-properties style:font-name="Calibri" fo:font-family="Calibri" style:font-family-generic="roman" style:font-pitch="variable" fo:font-size="10pt" fo:language="hy" fo:country="AM" style:font-name-asian="Calibri1" style:font-family-asian="Calibri" style:font-family-generic-asian="system" style:font-pitch-asian="variable" style:font-size-asian="10pt" style:font-name-complex="Calibri1" style:font-family-complex="Calibri" style:font-family-generic-complex="system" style:font-pitch-complex="variable" style:font-size-complex="10pt"/>
    </style:style>
    <style:style style:name="Normal_20__28_Web_29_" style:display-name="Normal (Web)" style:family="paragraph" style:parent-style-name="normal" style:default-outline-level="">
      <style:paragraph-properties fo:margin-top="0.1945in" fo:margin-bottom="0.1945in" loext:contextual-spacing="false" fo:line-height="100%"/>
      <style:text-properties style:font-name="Times New Roman" fo:font-family="'Times New Roman'" style:font-family-generic="roman" style:font-pitch="variable" fo:font-size="12pt" fo:language="hy" fo:country="AM"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Balloon_20_Text" style:display-name="Balloon Text" style:family="paragraph" style:parent-style-name="normal" style:default-outline-level="">
      <style:paragraph-properties fo:margin-top="0in" fo:margin-bottom="0in" loext:contextual-spacing="false" fo:line-height="100%"/>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annotation_20_subject" style:display-name="annotation subject" style:family="paragraph" style:parent-style-name="annotation_20_text" style:default-outline-level="">
      <style:text-properties style:font-name="Calibri" fo:font-family="Calibri" style:font-family-generic="roman" style:font-pitch="variable" fo:language="en" fo:country="US" fo:font-weight="bold" style:font-name-asian="Calibri1" style:font-family-asian="Calibri" style:font-family-generic-asian="system" style:font-pitch-asian="variable" style:font-weight-asian="bold" style:font-name-complex="F" style:font-family-generic-complex="system" style:font-pitch-complex="variable" style:font-weight-complex="bold"/>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break-before="auto" fo:break-after="auto"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Default_20_Paragraph_20_Font" style:display-name="Default Paragraph Font" style:family="text"/>
    <style:style style:name="List_20_Paragraph_20_Char" style:display-name="List Paragraph Char" style:family="text">
      <style:text-properties style:font-name="Calibri" fo:font-family="Calibri" style:font-family-generic="roman" style:font-pitch="variable" fo:language="hy" fo:country="AM" style:font-name-asian="Calibri1" style:font-family-asian="Calibri" style:font-family-generic-asian="system" style:font-pitch-asian="variable" style:font-name-complex="Calibri1" style:font-family-complex="Calibri" style:font-family-generic-complex="system" style:font-pitch-complex="variable"/>
    </style:style>
    <style:style style:name="Comment_20_Text_20_Char" style:display-name="Comment Text Char" style:family="text" style:parent-style-name="Default_20_Paragraph_20_Font">
      <style:text-properties style:font-name="Calibri" fo:font-family="Calibri" style:font-family-generic="roman" style:font-pitch="variable" fo:font-size="10pt" fo:language="hy" fo:country="AM" style:font-name-asian="Calibri1" style:font-family-asian="Calibri" style:font-family-generic-asian="system" style:font-pitch-asian="variable" style:font-size-asian="10pt" style:font-name-complex="Calibri1" style:font-family-complex="Calibri" style:font-family-generic-complex="system" style:font-pitch-complex="variable" style:font-size-complex="10pt"/>
    </style:style>
    <style:style style:name="Normal_20__28_Web_29__20_Char" style:display-name="Normal (Web) Char" style:family="text">
      <style:text-properties style:font-name="Times New Roman" fo:font-family="'Times New Roman'" style:font-family-generic="roman" style:font-pitch="variable" fo:font-size="12pt" fo:language="hy" fo:country="AM"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Body_20_Text_20_Char" style:display-name="Body Text Char" style:family="text" style:parent-style-name="Default_20_Paragraph_20_Font">
      <style:text-properties style:font-name="Garamond" fo:font-family="Garamond" style:font-family-generic="roman" style:font-pitch="variable" fo:font-size="11.5pt" style:font-name-asian="Batang" style:font-family-asian="Batang" style:font-family-generic-asian="system" style:font-pitch-asian="variable" style:font-size-asian="11.5pt" style:language-asian="ko" style:country-asian="KR" style:font-name-complex="Times New Roman1" style:font-family-complex="'Times New Roman'" style:font-family-generic-complex="system" style:font-pitch-complex="variable" style:font-size-complex="12pt"/>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annotation_20_reference" style:display-name="annotation reference" style:family="text" style:parent-style-name="Default_20_Paragraph_20_Font">
      <style:text-properties fo:font-size="8pt" style:font-size-asian="8pt" style:font-size-complex="8pt"/>
    </style:style>
    <style:style style:name="Comment_20_Subject_20_Char" style:display-name="Comment Subject Char" style:family="text" style:parent-style-name="Comment_20_Text_20_Char">
      <style:text-properties style:font-name="Calibri" fo:font-family="Calibri" style:font-family-generic="roman" style:font-pitch="variable" fo:font-size="10pt" fo:language="hy" fo:country="AM" fo:font-weight="bold" style:font-name-asian="Calibri1" style:font-family-asian="Calibri" style:font-family-generic-asian="system" style:font-pitch-asian="variable" style:font-size-asian="10pt" style:font-weight-asian="bold" style:font-name-complex="Calibri1" style:font-family-complex="Calibri" style:font-family-generic-complex="system" style:font-pitch-complex="variable" style:font-size-complex="10pt" style:font-weight-complex="bold"/>
    </style:style>
    <style:style style:name="ListLabel_20_1" style:display-name="ListLabel 1" style:family="text">
      <style:text-properties style:font-name="GHEA Grapalat" fo:font-family="'GHEA Grapalat'" style:font-family-generic="roman" style:font-pitch="variable" fo:font-size="10pt"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 style:display-name="ListLabel 2"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3" style:display-name="ListLabel 3"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 style:display-name="ListLabel 4"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 style:display-name="ListLabel 5"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6" style:display-name="ListLabel 6"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7" style:display-name="ListLabel 7"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8" style:display-name="ListLabel 8"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9" style:display-name="ListLabel 9"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0" style:display-name="ListLabel 10" style:family="text">
      <style:text-properties fo:color="#000000" style:font-name="GHEA Grapalat" fo:font-family="'GHEA Grapalat'" style:font-family-generic="roman" style:font-pitch="variable" fo:font-size="10pt" fo:font-weight="normal" style:font-name-asian="GHEA Grapalat2" style:font-family-asian="'GHEA Grapalat'" style:font-family-generic-asian="system" style:font-pitch-asian="variable" style:font-name-complex="GHEA Grapalat2" style:font-family-complex="'GHEA Grapalat'" style:font-family-generic-complex="system" style:font-pitch-complex="variable"/>
    </style:style>
    <style:style style:name="ListLabel_20_11" style:display-name="ListLabel 11"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12" style:display-name="ListLabel 12"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3" style:display-name="ListLabel 13"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4" style:display-name="ListLabel 14"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15" style:display-name="ListLabel 15"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6" style:display-name="ListLabel 16"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7" style:display-name="ListLabel 17"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18" style:display-name="ListLabel 18"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8"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style:text-properties style:font-name="GHEA Grapalat1"/>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14"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1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11in" fo:page-height="8.5in" style:num-format="1" style:print-orientation="landscape" fo:margin-top="0.4925in" fo:margin-bottom="1in" fo:margin-left="0.1972in" fo:margin-right="0.3689in" style:writing-mode="lr-tb" style:layout-grid-color="#c0c0c0" style:layout-grid-lines="17799"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3-12-26T07:17:00</meta:creation-date>
    <meta:initial-creator>Lusine Tunyan</meta:initial-creator>
    <meta:document-statistic meta:table-count="1" meta:image-count="0" meta:object-count="0" meta:page-count="19" meta:paragraph-count="240" meta:word-count="4794" meta:character-count="43265" meta:non-whitespace-character-count="38362"/>
    <meta:generator>LibreOfficeDev/6.0.5.2$Linux_X86_64 LibreOffice_project/</meta:generator>
  </office:meta>
</office:document-meta>
</file>